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1-control-plane-topics:11-7-control-plane-observability:start"/><text:bookmark-start text:name="__RefHeading___control_plane_observability_1"/><text:bookmark-start text:name="control_plane_observability"/>11.7 Control Plane Observability<text:bookmark-end text:name="__RefHeading___control_plane_observability_1"/><text:bookmark-end text:name="control_plane_observability"/></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1-control-plane-topics/start" text:style-name="Internet_20_link" text:visited-style-name="Visited_20_Internet_20_Link"> Return to Control Plane Topics </text:a></text:p>
      <text:p text:style-name="Text_20_body"><text:a xlink:type="simple" xlink:href="https://wiki.didosolutions.com/dido/99_annexes/annex-b-terms-and-definitions/c/control_plane" text:style-name="Internet_20_link" text:visited-style-name="Visited_20_Internet_20_Link">Control Plane</text:a> observability allows developers, testers, reviewers, and demonstration operators to see what the <text:a xlink:type="simple" xlink:href="https://wiki.didosolutions.com/dido/99_annexes/annex-b-terms-and-definitions/n/node" text:style-name="Internet_20_link" text:visited-style-name="Visited_20_Internet_20_Link">Node</text:a> network is doing. Phase 0 should provide at least one way to observe the Control Plane status without requiring developers to inspect each Node process manually.</text:p>
      <text:p text:style-name="Text_20_body">The team may provide observability through:</text:p>
      <text:p text:style-name="Text_20_body">A Control Plane observer Node.A command-line inspection tool.A test harness.DDS diagnostic tooling.Container logs.Captured status-message output.Acceptance Evidence reports.The observer should make the Node status understandable. It should show which Nodes started, which Nodes reached <text:span text:style-name="Source_20_Text">Running</text:span>, which Nodes reported <text:span text:style-name="Source_20_Text">Degraded</text:span> or <text:span text:style-name="Source_20_Text">Failed</text:span>, which Nodes stopped, and whether the observed state matches the expected demonstration <text:a xlink:type="simple" xlink:href="https://wiki.didosolutions.com/dido/99_annexes/annex-b-terms-and-definitions/b/baseline" text:style-name="Internet_20_link" text:visited-style-name="Visited_20_Internet_20_Link">Baseline</text:a>.</text:p>
      <text:p text:style-name="Text_20_body">Control Plane observability should not depend only on visual inspection during a live demonstration. The team should preserve enough logs or captured messages to review the result after execution. This Evidence allows the team to diagnose failures, compare runs, and support acceptance decisions.</text:p>
      <text:p text:style-name="Text_20_body">The practical goal is to make the Phase 0 Node network visible. A reviewer should not need to trust that the Nodes ran. The Control Plane should provide observable Evidence that it ran, reported status, responded to commands where applicable, and stopped or failed in a controlled wa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00</meta:creation-date>
    <dc:creator>Generated</dc:creator>
    <dc:date>2026-08-22T12::39:00</dc:date>
    <dc:language>en-US</dc:language>
    <meta:editing-cycles>1</meta:editing-cycles>
    <meta:editing-duration>PT0S</meta:editing-duration>
    <dc:title>fxdemo:05-part:11-control-plane-topics:11-7-control-plane-observability:start</dc:title>
  </office:meta>
</office:document-meta>
</file>