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1-control-plane-topics:11-3-node-command-topic:start"/><text:bookmark-start text:name="__RefHeading___node_command_topic_1"/><text:bookmark-start text:name="node_command_topic"/>11.3 Node Command Topic<text:bookmark-end text:name="__RefHeading___node_command_topic_1"/><text:bookmark-end text:name="node_command_topic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1-control-plane-topics/start" text:style-name="Internet_20_link" text:visited-style-name="Visited_20_Internet_20_Link"> Return to Control Plane Topics </text:a></text:p>
      <text:p text:style-name="Text_20_body">The <text:a xlink:type="simple" xlink:href="https://wiki.didosolutions.com/dido/99_annexes/annex-b-terms-and-definitions/n/node" text:style-name="Internet_20_link" text:visited-style-name="Visited_20_Internet_20_Link">Node</text:a> Command Topic carries simple operational commands to Phase 0 Nodes. It allows the team to demonstrate basic runtime coordination without introducing a full orchestration framework.</text:p>
      <text:p text:style-name="Text_20_body">The recommended topic name is:</text:p>
      <text:p text:style-name="Preformatted_20_Text">Control.Node.Command</text:p>
      <text:p text:style-name="Text_20_body">A Node Command message should identify:</text:p>
      <text:p text:style-name="Text_20_body">Command identity.Command type.Target Node, target Node Role, or broadcast target.Timestamp.Issuer or source, where applicable.Correlation identifier, where needed.Command parameters, where needed.Expiry or timeout, where needed.Phase 0 may support command types such as:</text:p>
      <text:p text:style-name="Text_20_body">Start.Pause.Resume.Restart.ReportStatus.Stop.The team should define which commands each Node supports. A Node should reject unsupported commands clearly and should report the rejection through logs, status messages, command acknowledgements, or test Evidence as appropriate.</text:p>
      <text:p text:style-name="Text_20_body">The Node Command Topic should not become a substitute for security, orchestration, scheduling, or policy enforcement. Phase 0 command handling should remain simple and should prove only that Nodes can receive, validate, act on, or reject controlled instruc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7:53</meta:creation-date>
    <dc:creator>Generated</dc:creator>
    <dc:date>2026-08-22T13::27:53</dc:date>
    <dc:language>en-US</dc:language>
    <meta:editing-cycles>1</meta:editing-cycles>
    <meta:editing-duration>PT0S</meta:editing-duration>
    <dc:title>fxdemo:05-part:11-control-plane-topics:11-3-node-command-topic:start</dc:title>
  </office:meta>
</office:document-meta>
</file>