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1-control-plane-topics:11-1-purpose-of-the-control-plane:start"/><text:bookmark-start text:name="__RefHeading___purpose_of_the_control_plane_1"/><text:bookmark-start text:name="purpose_of_the_control_plane"/>11.1 Purpose of the Control Plane<text:bookmark-end text:name="__RefHeading___purpose_of_the_control_plane_1"/><text:bookmark-end text:name="purpose_of_the_control_plan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1-control-plane-topics/start" text:style-name="Internet_20_link" text:visited-style-name="Visited_20_Internet_20_Link"> Return to Control Plane Topics </text:a></text:p>
      <text:p text:style-name="Text_20_body">The <text:a xlink:type="simple" xlink:href="https://wiki.didosolutions.com/dido/99_annexes/annex-b-terms-and-definitions/c/control_plane" text:style-name="Internet_20_link" text:visited-style-name="Visited_20_Internet_20_Link">Control Plane</text:a> supports operational coordination and observability. It allows <text:a xlink:type="simple" xlink:href="https://wiki.didosolutions.com/dido/99_annexes/annex-b-terms-and-definitions/n/node" text:style-name="Internet_20_link" text:visited-style-name="Visited_20_Internet_20_Link">Nodes</text:a>, scripts, test tools, and demonstration observers to exchange runtime status, commands, acknowledgements, and health-related information without mixing operational messages with business or financial data.</text:p>
      <text:p text:style-name="Text_20_body">The Phase 0 Control Plane should help the team answer practical runtime questions:</text:p>
      <text:p text:style-name="Text_20_body">Which Nodes started?Which Nodes reached the <text:span text:style-name="Source_20_Text">Running</text:span> state?Which Nodes reported <text:span text:style-name="Source_20_Text">Degraded</text:span>, <text:span text:style-name="Source_20_Text">Recovering</text:span>, <text:span text:style-name="Source_20_Text">Failed</text:span>, or <text:span text:style-name="Source_20_Text">Unknown</text:span> status?Which Nodes received commands?Which Nodes responded to commands?Which Nodes stopped cleanly?Which logs and Evidence support the observed behavior?The Control Plane should remain separate from the <text:a xlink:type="simple" xlink:href="https://wiki.didosolutions.com/dido/99_annexes/annex-b-terms-and-definitions/d/data_plane" text:style-name="Internet_20_link" text:visited-style-name="Visited_20_Internet_20_Link">Data Plane</text:a>. Control Plane Topics should not carry FX transaction data, ACTUS computation results, cash-flow outputs, authorized release packages, or other domain payloads unless the architecture explicitly defines those messages as operational control information.</text:p>
      <text:p text:style-name="Text_20_body">The Control Plane does not replace full operations management, orchestration, policy enforcement, security administration, or monitoring infrastructure. Phase 0 uses it to demonstrate basic distributed Node visibility and command handl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01</meta:creation-date>
    <dc:creator>Generated</dc:creator>
    <dc:date>2026-08-22T12::44:01</dc:date>
    <dc:language>en-US</dc:language>
    <meta:editing-cycles>1</meta:editing-cycles>
    <meta:editing-duration>PT0S</meta:editing-duration>
    <dc:title>fxdemo:05-part:11-control-plane-topics:11-1-purpose-of-the-control-plane:start</dc:title>
  </office:meta>
</office:document-meta>
</file>