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0-node-implementation-pattern:10-7-node-command-handling:start"/><text:bookmark-start text:name="__RefHeading___node_command_handling_1"/><text:bookmark-start text:name="node_command_handling"/>10.7 Node Command Handling<text:bookmark-end text:name="__RefHeading___node_command_handling_1"/><text:bookmark-end text:name="node_command_handl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0-node-implementation-pattern/start" text:style-name="Internet_20_link" text:visited-style-name="Visited_20_Internet_20_Link"> Return to Node Implementation Pattern </text:a></text:p>
      <text:p text:style-name="Text_20_body">A Phase 0 <text:a xlink:type="simple" xlink:href="https://wiki.didosolutions.com/dido/99_annexes/annex-b-terms-and-definitions/n/node" text:style-name="Internet_20_link" text:visited-style-name="Visited_20_Internet_20_Link">Node</text:a> may support simple commands through the approved <text:a xlink:type="simple" xlink:href="https://wiki.didosolutions.com/dido/99_annexes/annex-b-terms-and-definitions/c/control_plane" text:style-name="Internet_20_link" text:visited-style-name="Visited_20_Internet_20_Link">Control Plane</text:a> command topic. Command handling allows the team to demonstrate basic runtime coordination without introducing full operational management.</text:p>
      <text:p text:style-name="Text_20_body">Phase 0 command handling may include:</text:p>
      <text:p text:style-name="Text_20_body">Start.Pause.Resume.Restart.ReportStatus.Stop.The team should define which commands each Node supports. A Node should reject unsupported commands clearly rather than ignoring them silently. The Node should log received commands, validation results, accepted actions, rejected actions, and final command outcomes.</text:p>
      <text:p text:style-name="Text_20_body">A command message should identify:</text:p>
      <text:p text:style-name="Text_20_body">Command identity.Command type.Target Node or target role.Timestamp.Issuer or source, where applicable.Parameters, where needed.Correlation identifier, where needed.Command handling should not bypass <text:a xlink:type="simple" xlink:href="https://wiki.didosolutions.com/dido/99_annexes/annex-b-terms-and-definitions/l/lifecycle" text:style-name="Internet_20_link" text:visited-style-name="Visited_20_Internet_20_Link">Lifecycle</text:a> discipline. For example, a <text:span text:style-name="Source_20_Text">Stop</text:span> command should lead to <text:span text:style-name="Source_20_Text">Stopping</text:span> and <text:span text:style-name="Source_20_Text">Stopped</text:span> status if the Node can shut down normally. A <text:span text:style-name="Source_20_Text">ReportStatus</text:span> command should cause the Node to publish current status without changing its Lifecycle state.</text:p>
      <text:p text:style-name="Text_20_body">Phase 0 command handling should remain simple. It should prove that Nodes can receive and act on controlled instructions. It should not attempt to implement a full orchestration, scheduling, security, policy, or enterprise operations framewor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5:59</meta:creation-date>
    <dc:creator>Generated</dc:creator>
    <dc:date>2026-08-22T12::35:59</dc:date>
    <dc:language>en-US</dc:language>
    <meta:editing-cycles>1</meta:editing-cycles>
    <meta:editing-duration>PT0S</meta:editing-duration>
    <dc:title>fxdemo:05-part:10-node-implementation-pattern:10-7-node-command-handling:start</dc:title>
  </office:meta>
</office:document-meta>
</file>