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10-6-node-status-reporting:start"/><text:bookmark-start text:name="__RefHeading___node_status_reporting_1"/><text:bookmark-start text:name="node_status_reporting"/>10.6 Node Status Reporting<text:bookmark-end text:name="__RefHeading___node_status_reporting_1"/><text:bookmark-end text:name="node_status_report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0-node-implementation-pattern/start" text:style-name="Internet_20_link" text:visited-style-name="Visited_20_Internet_20_Link"> Return to Node Implementation Pattern </text:a></text:p>
      <text:p text:style-name="Text_20_body">Each Phase 0 <text:a xlink:type="simple" xlink:href="https://wiki.didosolutions.com/dido/99_annexes/annex-b-terms-and-definitions/n/node" text:style-name="Internet_20_link" text:visited-style-name="Visited_20_Internet_20_Link">Node</text:a> should report operational status through the approved <text:a xlink:type="simple" xlink:href="https://wiki.didosolutions.com/dido/99_annexes/annex-b-terms-and-definitions/c/control_plane" text:style-name="Internet_20_link" text:visited-style-name="Visited_20_Internet_20_Link">Control Plane</text:a> status topic. Status reporting gives the team a basic way to observe the distributed Node network and collect <text:a xlink:type="simple" xlink:href="https://wiki.didosolutions.com/dido/99_annexes/annex-b-terms-and-definitions/e/evidence" text:style-name="Internet_20_link" text:visited-style-name="Visited_20_Internet_20_Link">Evidence</text:a> that runtime participants exist and behave as expected.</text:p>
      <text:p text:style-name="Text_20_body">A Node status message should identify:</text:p>
      <text:p text:style-name="Text_20_body">Node Identity.Node Role.Current <text:a xlink:type="simple" xlink:href="https://wiki.didosolutions.com/dido/99_annexes/annex-b-terms-and-definitions/l/lifecycle" text:style-name="Internet_20_link" text:visited-style-name="Visited_20_Internet_20_Link">Lifecycle</text:a> state.Timestamp.Status reason or message.Runtime instance identifier, where needed.Version or build identifier, where available.Health or readiness information, where applicable.Error information, where applicable.Status messages should use the generated <text:a xlink:type="simple" xlink:href="https://wiki.didosolutions.com/dido/99_annexes/annex-b-terms-and-definitions/d/dds" text:style-name="Internet_20_link" text:visited-style-name="Visited_20_Internet_20_Link">DDS</text:a> types derived from the approved <text:a xlink:type="simple" xlink:href="https://wiki.didosolutions.com/dido/99_annexes/annex-b-terms-and-definitions/i/idl" text:style-name="Internet_20_link" text:visited-style-name="Visited_20_Internet_20_Link">IDL</text:a> definitions. Nodes should not publish ad hoc status structures outside the governed Control Plane type model.</text:p>
      <text:p text:style-name="Text_20_body">The Node should publish status at Lifecycle transitions and may publish periodic heartbeat or health status if the Phase 0 Baseline requires it. The team should avoid excessive status traffic in Phase 0, but status frequency should be sufficient to observe whether the Node network is running.</text:p>
      <text:p text:style-name="Text_20_body">Status reporting should support acceptance Evidence. A reviewer should be able to see that each required Node started, reached <text:span text:style-name="Source_20_Text">Running</text:span>, responded to relevant commands where applicable, stopped cleanly, and produced logs consistent with its reported Lifecycle behavio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46</meta:creation-date>
    <dc:creator>Generated</dc:creator>
    <dc:date>2026-08-22T12::35:46</dc:date>
    <dc:language>en-US</dc:language>
    <meta:editing-cycles>1</meta:editing-cycles>
    <meta:editing-duration>PT0S</meta:editing-duration>
    <dc:title>fxdemo:05-part:10-node-implementation-pattern:10-6-node-status-reporting:start</dc:title>
  </office:meta>
</office:document-meta>
</file>