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10-5-node-shutdown-behavior:start"/><text:bookmark-start text:name="__RefHeading___node_shutdown_behavior_1"/><text:bookmark-start text:name="node_shutdown_behavior"/>10.5 Node Shutdown Behavior<text:bookmark-end text:name="__RefHeading___node_shutdown_behavior_1"/><text:bookmark-end text:name="node_shutdown_behavior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0-node-implementation-pattern/start" text:style-name="Internet_20_link" text:visited-style-name="Visited_20_Internet_20_Link"> Return to Node Implementation Pattern </text:a></text:p>
      <text:p text:style-name="Text_20_body">A <text:a xlink:type="simple" xlink:href="https://wiki.didosolutions.com/dido/99_annexes/annex-b-terms-and-definitions/n/node" text:style-name="Internet_20_link" text:visited-style-name="Visited_20_Internet_20_Link">Node</text:a> should support controlled shutdown. Shutdown should allow the Node to stop work, release resources, publish final status where possible, and exit with a meaningful result.</text:p>
      <text:p text:style-name="Text_20_body">A representative shutdown sequence is:</text:p>
      <text:p text:style-name="Text_20_body">Receive a stop command, process signal, operator request, or script request.Publish <text:span text:style-name="Source_20_Text">Stopping</text:span> status.Stop accepting new work where applicable.Complete, cancel, or safely abandon in-progress work according to the Node profile.Flush or close logs.Release <text:a xlink:type="simple" xlink:href="https://wiki.didosolutions.com/dido/99_annexes/annex-b-terms-and-definitions/d/dds" text:style-name="Internet_20_link" text:visited-style-name="Visited_20_Internet_20_Link">DDS</text:a> publishers, subscribers, and participants.Release other runtime resources.Publish <text:span text:style-name="Source_20_Text">Stopped</text:span> status where the runtime context still permits it.Exit with a meaningful exit code.Shutdown should distinguish controlled stop from failure. A Node that receives an expected stop command should not report <text:span text:style-name="Source_20_Text">Failed</text:span> unless an error prevents controlled shutdown. A Node that crashes, loses a required dependency, cannot release resources safely, or exits unexpectedly should report or be recorded as <text:span text:style-name="Source_20_Text">Failed</text:span> where possible.</text:p>
      <text:p text:style-name="Text_20_body">The team should design shutdown behavior so that run scripts, stop scripts, containers, tests, and acceptance procedures can distinguish normal stop from abnormal termin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56</meta:creation-date>
    <dc:creator>Generated</dc:creator>
    <dc:date>2026-08-22T12::35:56</dc:date>
    <dc:language>en-US</dc:language>
    <meta:editing-cycles>1</meta:editing-cycles>
    <meta:editing-duration>PT0S</meta:editing-duration>
    <dc:title>fxdemo:05-part:10-node-implementation-pattern:10-5-node-shutdown-behavior:start</dc:title>
  </office:meta>
</office:document-meta>
</file>