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0-node-implementation-pattern:10-2-node-lifecycle:start"/><text:bookmark-start text:name="__RefHeading___node_lifecycle_1"/><text:bookmark-start text:name="node_lifecycle"/>10.2 Node Lifecycle<text:bookmark-end text:name="__RefHeading___node_lifecycle_1"/><text:bookmark-end text:name="node_lifecycle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0-node-implementation-pattern/start" text:style-name="Internet_20_link" text:visited-style-name="Visited_20_Internet_20_Link"> Return to Node Implementation Pattern </text:a></text:p>
      <text:p text:style-name="Text_20_body">Each Phase 0 <text:a xlink:type="simple" xlink:href="https://wiki.didosolutions.com/dido/99_annexes/annex-b-terms-and-definitions/n/node" text:style-name="Internet_20_link" text:visited-style-name="Visited_20_Internet_20_Link">Node</text:a> should follow a defined <text:a xlink:type="simple" xlink:href="https://wiki.didosolutions.com/dido/99_annexes/annex-b-terms-and-definitions/l/lifecycle" text:style-name="Internet_20_link" text:visited-style-name="Visited_20_Internet_20_Link">Lifecycle</text:a>. The Lifecycle gives the team a shared way to describe Node execution, observe Node state, and diagnose runtime behavior.</text:p>
      <text:p text:style-name="Text_20_body">The Node Lifecycle should support the following operational states, where applicable:</text:p>
      <text:p text:style-name="Text_20_body">StartingRunningDegradedRecoveringStoppingStoppedFailedUnknownA Node should publish Lifecycle state changes through the approved <text:a xlink:type="simple" xlink:href="https://wiki.didosolutions.com/dido/99_annexes/annex-b-terms-and-definitions/c/control_plane" text:style-name="Internet_20_link" text:visited-style-name="Visited_20_Internet_20_Link">Control Plane</text:a> status topic. The Node should report <text:span text:style-name="Source_20_Text">Starting</text:span> when it begins initialization, <text:span text:style-name="Source_20_Text">Running</text:span> when it completes startup and can perform its role, <text:span text:style-name="Source_20_Text">Stopping</text:span> when it begins controlled shutdown, <text:span text:style-name="Source_20_Text">Stopped</text:span> when it completes controlled shutdown, and <text:span text:style-name="Source_20_Text">Failed</text:span> when it cannot continue safely.</text:p>
      <text:p text:style-name="Text_20_body">A Node may report <text:span text:style-name="Source_20_Text">Degraded</text:span> when it can continue running with reduced capability. A Node may report <text:span text:style-name="Source_20_Text">Recovering</text:span> when it attempts to restore normal operation after a recoverable failure. The team should define clear criteria before using <text:span text:style-name="Source_20_Text">Degraded</text:span> or <text:span text:style-name="Source_20_Text">Recovering</text:span> so that those states carry consistent meaning across Nodes.</text:p>
      <text:p text:style-name="Text_20_body">The <text:span text:style-name="Source_20_Text">Unknown</text:span> state should describe an observer's lack of current status, not a normal state that a healthy Node publishes about itself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6:00</meta:creation-date>
    <dc:creator>Generated</dc:creator>
    <dc:date>2026-08-22T12::36:00</dc:date>
    <dc:language>en-US</dc:language>
    <meta:editing-cycles>1</meta:editing-cycles>
    <meta:editing-duration>PT0S</meta:editing-duration>
    <dc:title>fxdemo:05-part:10-node-implementation-pattern:10-2-node-lifecycle:start</dc:title>
  </office:meta>
</office:document-meta>
</file>