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10-node-implementation-pattern:10-1-purpose-of-the-node-pattern:start"/><text:bookmark-start text:name="__RefHeading___purpose_of_the_node_pattern_1"/><text:bookmark-start text:name="purpose_of_the_node_pattern"/>10.1 Purpose of the Node Pattern<text:bookmark-end text:name="__RefHeading___purpose_of_the_node_pattern_1"/><text:bookmark-end text:name="purpose_of_the_node_patter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10-node-implementation-pattern/start" text:style-name="Internet_20_link" text:visited-style-name="Visited_20_Internet_20_Link"> Return to Node Implementation Pattern </text:a></text:p>
      <text:p text:style-name="Text_20_body">The Node implementation pattern helps the team create runtime participants that behave consistently across the Phase 0 Node network. Each Node may represent a different logical role, but every Node should follow the same basic implementation discipline.</text:p>
      <text:p text:style-name="Text_20_body">The pattern supports four practical goals:</text:p>
      <text:p text:style-name="Text_20_body">Make each Node easy to build, run, observe, and stop.Make each Node report its operational state through the <text:a xlink:type="simple" xlink:href="https://wiki.didosolutions.com/dido/99_annexes/annex-b-terms-and-definitions/c/control_plane" text:style-name="Internet_20_link" text:visited-style-name="Visited_20_Internet_20_Link">Control Plane</text:a>.Make each Node traceable to a logical role in the architecture and the FX Demo Logical Profile.Make Node behavior reviewable, testable, and repeatable across developer workstations, test environments, containers, and demonstration environments.Phase 0 Nodes do not need to implement full financial processing. They need to prove that defined Node Roles can become executable participants in a distributed Node network. A Phase 0 Node should therefore implement enough Lifecycle behavior, Control Plane participation, Configuration, logging, and Exception Handling to demonstrate the implementation patter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28</meta:creation-date>
    <dc:creator>Generated</dc:creator>
    <dc:date>2026-08-22T14::18:28</dc:date>
    <dc:language>en-US</dc:language>
    <meta:editing-cycles>1</meta:editing-cycles>
    <meta:editing-duration>PT0S</meta:editing-duration>
    <dc:title>fxdemo:05-part:10-node-implementation-pattern:10-1-purpose-of-the-node-pattern:start</dc:title>
  </office:meta>
</office:document-meta>
</file>