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9-dds-idl-type-generation:09-4-data-plane-type-definitions:start"/><text:bookmark-start text:name="__RefHeading___data_plane_type_definitions_1"/><text:bookmark-start text:name="data_plane_type_definitions"/>9.4 Data Plane Type Definitions<text:bookmark-end text:name="__RefHeading___data_plane_type_definitions_1"/><text:bookmark-end text:name="data_plane_type_defini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9-dds-idl-type-generation/start" text:style-name="Internet_20_link" text:visited-style-name="Visited_20_Internet_20_Link"> Return to DDS / IDL / Type Generation </text:a></text:p>
      <text:p text:style-name="Text_20_body"><text:a xlink:type="simple" xlink:href="https://wiki.didosolutions.com/dido/99_annexes/annex-b-terms-and-definitions/d/data_plane" text:style-name="Internet_20_link" text:visited-style-name="Visited_20_Internet_20_Link">Data Plane</text:a> type definitions support the exchange of <text:a xlink:type="simple" xlink:href="https://wiki.didosolutions.com/dido/99_annexes/annex-b-terms-and-definitions/d/data" text:style-name="Internet_20_link" text:visited-style-name="Visited_20_Internet_20_Link">Data</text:a> between <text:a xlink:type="simple" xlink:href="https://wiki.didosolutions.com/dido/99_annexes/annex-b-terms-and-definitions/n/node" text:style-name="Internet_20_link" text:visited-style-name="Visited_20_Internet_20_Link">Nodes</text:a>. In Phase 0, the Data Plane model may remain limited or partly placeholder, as the initial goal is to demonstrate the Node network and <text:a xlink:type="simple" xlink:href="https://wiki.didosolutions.com/dido/99_annexes/annex-b-terms-and-definitions/c/control_plane" text:style-name="Internet_20_link" text:visited-style-name="Visited_20_Internet_20_Link">Control Plane</text:a> behavior rather than full financial processing.</text:p>
      <text:p text:style-name="Text_20_body">The team should define Data Plane <text:a xlink:type="simple" xlink:href="https://wiki.didosolutions.com/dido/99_annexes/annex-b-terms-and-definitions/i/idl" text:style-name="Internet_20_link" text:visited-style-name="Visited_20_Internet_20_Link">IDL</text:a> structures only when Phase 0 Nodes need typed Data Plane messages for the demonstration <text:a xlink:type="simple" xlink:href="https://wiki.didosolutions.com/dido/99_annexes/annex-b-terms-and-definitions/b/baseline" text:style-name="Internet_20_link" text:visited-style-name="Visited_20_Internet_20_Link">Baseline</text:a>. If the initial Baseline uses placeholder Data Plane topics, the type definitions should make their placeholder status clear in the Topic Catalogue, Node Catalogue, and relevant tests.</text:p>
      <text:p text:style-name="Text_20_body">Data Plane structures should trace to the FX Demo Logical Profile. A Data Plane type should represent a meaningful demonstration concept, such as an FX <text:a xlink:type="simple" xlink:href="https://wiki.didosolutions.com/dido/99_annexes/annex-b-terms-and-definitions/t/transaction" text:style-name="Internet_20_link" text:visited-style-name="Visited_20_Internet_20_Link">Transaction</text:a>, validation result, cash-flow request, cash-flow result, <text:a xlink:type="simple" xlink:href="https://wiki.didosolutions.com/dido/99_annexes/annex-b-terms-and-definitions/p/provenance" text:style-name="Internet_20_link" text:visited-style-name="Visited_20_Internet_20_Link">Provenance</text:a> record, or <text:a xlink:type="simple" xlink:href="https://wiki.didosolutions.com/dido/99_annexes/annex-b-terms-and-definitions/a/audit" text:style-name="Internet_20_link" text:visited-style-name="Visited_20_Internet_20_Link">Audit</text:a> event, only when Phase 0 actually needs that structure.</text:p>
      <text:p text:style-name="Text_20_body">The team should not encode full financial semantics directly into Phase 0 IDL unless the relevant architecture or profile defines the required meaning. IDL should provide the typed exchange structure. Architecture documents, catalogues, validation rules, and later semantic <text:a xlink:type="simple" xlink:href="https://wiki.didosolutions.com/dido/99_annexes/annex-b-terms-and-definitions/a/artifact" text:style-name="Internet_20_link" text:visited-style-name="Visited_20_Internet_20_Link">Artifacts</text:a> should provide the governed mea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58</meta:creation-date>
    <dc:creator>Generated</dc:creator>
    <dc:date>2026-08-22T13::29:58</dc:date>
    <dc:language>en-US</dc:language>
    <meta:editing-cycles>1</meta:editing-cycles>
    <meta:editing-duration>PT0S</meta:editing-duration>
    <dc:title>fxdemo:05-part:09-dds-idl-type-generation:09-4-data-plane-type-definitions:start</dc:title>
  </office:meta>
</office:document-meta>
</file>