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9-dds-idl-type-generation:09-3-control-plane-type-definitions:start"/><text:bookmark-start text:name="__RefHeading___control_plane_type_definitions_1"/><text:bookmark-start text:name="control_plane_type_definitions"/>9.3 Control Plane Type Definitions<text:bookmark-end text:name="__RefHeading___control_plane_type_definitions_1"/><text:bookmark-end text:name="control_plane_type_defini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9-dds-idl-type-generation/start" text:style-name="Internet_20_link" text:visited-style-name="Visited_20_Internet_20_Link"> Return to DDS / IDL / Type Generation </text:a></text:p>
      <text:p text:style-name="Text_20_body"><text:a xlink:type="simple" xlink:href="https://wiki.didosolutions.com/dido/99_annexes/annex-b-terms-and-definitions/c/control_plane" text:style-name="Internet_20_link" text:visited-style-name="Visited_20_Internet_20_Link">Control Plane</text:a> type definitions support <text:a xlink:type="simple" xlink:href="https://wiki.didosolutions.com/dido/99_annexes/annex-b-terms-and-definitions/n/node" text:style-name="Internet_20_link" text:visited-style-name="Visited_20_Internet_20_Link">Node</text:a> coordination, runtime visibility, and operational <text:a xlink:type="simple" xlink:href="https://wiki.didosolutions.com/dido/99_annexes/annex-b-terms-and-definitions/e/evidence" text:style-name="Internet_20_link" text:visited-style-name="Visited_20_Internet_20_Link">Evidence</text:a>. Phase 0 should define the minimum Control Plane structures needed to demonstrate that Nodes can start, report status, receive simple commands, stop, and produce observable Evidence.</text:p>
      <text:p text:style-name="Text_20_body">At minimum, the Control Plane type model should support:</text:p>
      <text:a xlink:type="simple" xlink:href="https://wiki.didosolutions.com/dido/99_annexes/annex-b-terms-and-definitions/n/node_identity" text:style-name="Internet_20_link" text:visited-style-name="Visited_20_Internet_20_Link">Node Identity</text:a>
      <text:a xlink:type="simple" xlink:href="https://wiki.didosolutions.com/dido/99_annexes/annex-b-terms-and-definitions/n/node_role" text:style-name="Internet_20_link" text:visited-style-name="Visited_20_Internet_20_Link">Node Role</text:a>
      <text:p text:style-name="Text_20_body">Node <text:a xlink:type="simple" xlink:href="https://wiki.didosolutions.com/dido/99_annexes/annex-b-terms-and-definitions/l/lifecycle" text:style-name="Internet_20_link" text:visited-style-name="Visited_20_Internet_20_Link">Lifecycle</text:a> stateStatus timestampStatus message or reasonCommand identityCommand targetCommand typeCommand timestampCommand parameters, where neededCommand result or acknowledgement, where neededThe Control Plane type definitions should support Lifecycle states such as <text:span text:style-name="Source_20_Text">Starting</text:span>, <text:span text:style-name="Source_20_Text">Running</text:span>, <text:span text:style-name="Source_20_Text">Degraded</text:span>, <text:span text:style-name="Source_20_Text">Recovering</text:span>, <text:span text:style-name="Source_20_Text">Stopping</text:span>, <text:span text:style-name="Source_20_Text">Stopped</text:span>, <text:span text:style-name="Source_20_Text">Failed</text:span>, or <text:span text:style-name="Source_20_Text">Unknown</text:span>, which apply to Phase 0 Node behavior.</text:p>
      <text:p text:style-name="Text_20_body">The team should keep Control Plane structures focused on operational coordination and observability. Control Plane types should not carry business <text:a xlink:type="simple" xlink:href="https://wiki.didosolutions.com/dido/99_annexes/annex-b-terms-and-definitions/d/data" text:style-name="Internet_20_link" text:visited-style-name="Visited_20_Internet_20_Link">Data</text:a>, financial transaction payloads, ACTUS computation results, or authorized release packages unless the architecture explicitly defines those topics as Control Plane interac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06</meta:creation-date>
    <dc:creator>Generated</dc:creator>
    <dc:date>2026-08-22T16::04:06</dc:date>
    <dc:language>en-US</dc:language>
    <meta:editing-cycles>1</meta:editing-cycles>
    <meta:editing-duration>PT0S</meta:editing-duration>
    <dc:title>fxdemo:05-part:09-dds-idl-type-generation:09-3-control-plane-type-definitions:start</dc:title>
  </office:meta>
</office:document-meta>
</file>