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9-dds-idl-type-generation:09-2-idl-source-location:start"/><text:bookmark-start text:name="__RefHeading___idl_source_location_1"/><text:bookmark-start text:name="idl_source_location"/>9.2 IDL Source Location<text:bookmark-end text:name="__RefHeading___idl_source_location_1"/><text:bookmark-end text:name="idl_source_location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9-dds-idl-type-generation/start" text:style-name="Internet_20_link" text:visited-style-name="Visited_20_Internet_20_Link"> Return to DDS / IDL / Type Generation </text:a></text:p>
      <text:p text:style-name="Text_20_body">The <text:a xlink:type="simple" xlink:href="https://wiki.didosolutions.com/dido/99_annexes/annex-b-terms-and-definitions/r/repository" text:style-name="Internet_20_link" text:visited-style-name="Visited_20_Internet_20_Link">Repository</text:a> should store <text:a xlink:type="simple" xlink:href="https://wiki.didosolutions.com/dido/99_annexes/annex-b-terms-and-definitions/i/idl" text:style-name="Internet_20_link" text:visited-style-name="Visited_20_Internet_20_Link">IDL</text:a> source files in the approved IDL source directory. The recommended location is:</text:p>
      <text:p text:style-name="Text_20_body"><text:span text:style-name="Source_20_Text">idl/</text:span>The team may organize IDL files by <text:a xlink:type="simple" xlink:href="https://wiki.didosolutions.com/dido/99_annexes/annex-b-terms-and-definitions/r/runtime_plane" text:style-name="Internet_20_link" text:visited-style-name="Visited_20_Internet_20_Link">Runtime Plane</text:a>, <text:a xlink:type="simple" xlink:href="https://wiki.didosolutions.com/dido/99_annexes/annex-b-terms-and-definitions/d/domain" text:style-name="Internet_20_link" text:visited-style-name="Visited_20_Internet_20_Link">Domain</text:a>, or subject. A representative structure is:</text:p>
      <text:p text:style-name="Text_20_body"><text:span text:style-name="Source_20_Text">idl/</text:span><text:span text:style-name="Source_20_Text">control/</text:span><text:span text:style-name="Source_20_Text">data/</text:span><text:span text:style-name="Source_20_Text">release/</text:span><text:span text:style-name="Source_20_Text">common/</text:span>The <text:span text:style-name="Source_20_Text">idl/control/</text:span> directory should contain structures used by <text:a xlink:type="simple" xlink:href="https://wiki.didosolutions.com/dido/99_annexes/annex-b-terms-and-definitions/c/control_plane" text:style-name="Internet_20_link" text:visited-style-name="Visited_20_Internet_20_Link">Control Plane</text:a> topics, such as <text:a xlink:type="simple" xlink:href="https://wiki.didosolutions.com/dido/99_annexes/annex-b-terms-and-definitions/n/node" text:style-name="Internet_20_link" text:visited-style-name="Visited_20_Internet_20_Link">Node</text:a> status and Node command messages. The <text:span text:style-name="Source_20_Text">idl/data/</text:span> directory should contain structures used by <text:a xlink:type="simple" xlink:href="https://wiki.didosolutions.com/dido/99_annexes/annex-b-terms-and-definitions/d/data_plane" text:style-name="Internet_20_link" text:visited-style-name="Visited_20_Internet_20_Link">Data Plane</text:a> topics. The <text:span text:style-name="Source_20_Text">idl/release/</text:span> directory should contain structures used by authorized release or external exchange topics if Phase 0 introduces them. The <text:span text:style-name="Source_20_Text">idl/common/</text:span> directory should contain shared structures used by more than one Runtime Plane or Domain.</text:p>
      <text:p text:style-name="Text_20_body">IDL file names should identify the structures they define. The team should avoid generic file names such as <text:span text:style-name="Source_20_Text">types.idl</text:span>, <text:span text:style-name="Source_20_Text">common.idl</text:span>, or <text:span text:style-name="Source_20_Text">messages.idl</text:span> unless the file genuinely defines a narrow, documented common set. More specific names improve <text:a xlink:type="simple" xlink:href="https://wiki.didosolutions.com/dido/99_annexes/annex-b-terms-and-definitions/t/traceability" text:style-name="Internet_20_link" text:visited-style-name="Visited_20_Internet_20_Link">Traceability</text:a> and review.</text:p>
      <text:p text:style-name="Text_20_body">Representative IDL file names include:</text:p>
      <text:p text:style-name="Text_20_body"><text:span text:style-name="Source_20_Text">NodeStatus.idl</text:span><text:span text:style-name="Source_20_Text">NodeCommand.idl</text:span><text:span text:style-name="Source_20_Text">FxTransaction.idl</text:span><text:span text:style-name="Source_20_Text">CashFlow.idl</text:span><text:span text:style-name="Source_20_Text">ProvenanceRecord.idl</text:span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26</meta:creation-date>
    <dc:creator>Generated</dc:creator>
    <dc:date>2026-08-22T14::20:26</dc:date>
    <dc:language>en-US</dc:language>
    <meta:editing-cycles>1</meta:editing-cycles>
    <meta:editing-duration>PT0S</meta:editing-duration>
    <dc:title>fxdemo:05-part:09-dds-idl-type-generation:09-2-idl-source-location:start</dc:title>
  </office:meta>
</office:document-meta>
</file>