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8-generated-artifacts:start"/><text:bookmark-start text:name="__RefHeading___generated_artefacts_1"/><text:bookmark-start text:name="generated_artefacts"/>8. Generated Artefacts<text:bookmark-end text:name="__RefHeading___generated_artefacts_1"/><text:bookmark-end text:name="generated_artefact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team creates, stores, reviews, regenerates, and protects generated <text:a xlink:type="simple" xlink:href="https://wiki.didosolutions.com/dido/99_annexes/annex-b-terms-and-definitions/a/artifact" text:style-name="Internet_20_link" text:visited-style-name="Visited_20_Internet_20_Link">Artifacts</text:a> in the Phase 0 <text:a xlink:type="simple" xlink:href="https://wiki.didosolutions.com/dido/99_annexes/annex-b-terms-and-definitions/r/repository" text:style-name="Internet_20_link" text:visited-style-name="Visited_20_Internet_20_Link">Repository</text:a>. Generated Artifacts help the team move from governed source definitions to executable implementation assets, but they should not become the uncontrolled source of architectural meaning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0:02</meta:creation-date>
    <dc:creator>Generated</dc:creator>
    <dc:date>2026-08-23T22::00:02</dc:date>
    <dc:language>en-US</dc:language>
    <meta:editing-cycles>1</meta:editing-cycles>
    <meta:editing-duration>PT0S</meta:editing-duration>
    <dc:title>fxdemo:05-part:08-generated-artifacts:start</dc:title>
  </office:meta>
</office:document-meta>
</file>