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5-part:08-generated-artifacts:08-5-generated-documentation:start"/><text:bookmark-start text:name="__RefHeading___generated_documentation_1"/><text:bookmark-start text:name="generated_documentation"/>8.5 Generated Documentation<text:bookmark-end text:name="__RefHeading___generated_documentation_1"/><text:bookmark-end text:name="generated_documentation"/></text:h>
      <text:p text:style-name="Text_20_body"><text:a xlink:type="simple" xlink:href="https://wiki.didosolutions.com/fxdemo/05-part/start" text:style-name="Internet_20_link" text:visited-style-name="Visited_20_Internet_20_Link"> Go To Top </text:a></text:p>
      <text:p text:style-name="Text_20_body"><text:a xlink:type="simple" xlink:href="https://wiki.didosolutions.com/fxdemo/05-part/08-generated-artefacts/start" text:style-name="Internet_20_link" text:visited-style-name="Visited_20_Internet_20_Link"> Return to Generated Artifacts </text:a></text:p>
      <text:p text:style-name="Text_20_body">Generated documentation can help the team keep <text:a xlink:type="simple" xlink:href="https://wiki.didosolutions.com/dido/99_annexes/annex-b-terms-and-definitions/r/repository" text:style-name="Internet_20_link" text:visited-style-name="Visited_20_Internet_20_Link">Repository</text:a> documentation aligned with source definitions. The team may generate documentation from <text:a xlink:type="simple" xlink:href="https://wiki.didosolutions.com/dido/99_annexes/annex-b-terms-and-definitions/i/idl" text:style-name="Internet_20_link" text:visited-style-name="Visited_20_Internet_20_Link">IDL</text:a> files, topic catalogs, <text:a xlink:type="simple" xlink:href="https://wiki.didosolutions.com/dido/99_annexes/annex-b-terms-and-definitions/n/node" text:style-name="Internet_20_link" text:visited-style-name="Visited_20_Internet_20_Link">Node</text:a> catalogs, script metadata, <text:a xlink:type="simple" xlink:href="https://wiki.didosolutions.com/dido/99_annexes/annex-b-terms-and-definitions/c/configuration" text:style-name="Internet_20_link" text:visited-style-name="Visited_20_Internet_20_Link">Configuration</text:a> schemas, tests, or acceptance <text:a xlink:type="simple" xlink:href="https://wiki.didosolutions.com/dido/99_annexes/annex-b-terms-and-definitions/e/evidence" text:style-name="Internet_20_link" text:visited-style-name="Visited_20_Internet_20_Link">Evidence</text:a>.</text:p>
      <text:p text:style-name="Text_20_body">Generated documentation should identify its source and generation process. Readers should be able to tell whether they are reading authored guidance, generated reference material, or generated Evidence.</text:p>
      <text:p text:style-name="Text_20_body">The team should use generated documentation for reference material, not for unsupported architectural assertions. For example, generated topic documentation can list topic names, carried structures, and <text:a xlink:type="simple" xlink:href="https://wiki.didosolutions.com/dido/99_annexes/annex-b-terms-and-definitions/q/qos" text:style-name="Internet_20_link" text:visited-style-name="Visited_20_Internet_20_Link">QoS</text:a> settings, but architectural meaning should still trace back to the architecture documents, topic definitions, or catalog entries.</text:p>
      <text:p text:style-name="Text_20_body">Generated documentation should not replace handbook sections that explain team conventions. The handbook defines the rules. Generated documentation reports what the current Repository contain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51:18</meta:creation-date>
    <dc:creator>Generated</dc:creator>
    <dc:date>2026-08-22T17::51:18</dc:date>
    <dc:language>en-US</dc:language>
    <meta:editing-cycles>1</meta:editing-cycles>
    <meta:editing-duration>PT0S</meta:editing-duration>
    <dc:title>fxdemo:05-part:08-generated-artifacts:08-5-generated-documentation:start</dc:title>
  </office:meta>
</office:document-meta>
</file>