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8-generated-artifacts:08-4-python-generated-support-artifacts:start"/><text:bookmark-start text:name="__RefHeading___python-generated_support_artifacts_1"/><text:bookmark-start text:name="python-generated_support_artifacts"/>8.4 Python-Generated Support Artifacts<text:bookmark-end text:name="__RefHeading___python-generated_support_artifacts_1"/><text:bookmark-end text:name="python-generated_support_artifac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8-generated-artifacts/start" text:style-name="Internet_20_link" text:visited-style-name="Visited_20_Internet_20_Link"> Return to Generated Artifacts </text:a></text:p>
      <text:p text:style-name="Text_20_body">Python may generate support <text:a xlink:type="simple" xlink:href="https://wiki.didosolutions.com/dido/99_annexes/annex-b-terms-and-definitions/a/artifact" text:style-name="Internet_20_link" text:visited-style-name="Visited_20_Internet_20_Link">Artifacts</text:a> for Phase 0 to improve repeatability or reduce manual errors. These Artifacts may include derived <text:a xlink:type="simple" xlink:href="https://wiki.didosolutions.com/dido/99_annexes/annex-b-terms-and-definitions/c/configuration" text:style-name="Internet_20_link" text:visited-style-name="Visited_20_Internet_20_Link">Configuration</text:a> files, validation reports, topic catalogue extracts, <text:a xlink:type="simple" xlink:href="https://wiki.didosolutions.com/dido/99_annexes/annex-b-terms-and-definitions/n/node" text:style-name="Internet_20_link" text:visited-style-name="Visited_20_Internet_20_Link">Node</text:a> catalogue extracts, documentation fragments, fixture data, or test inputs.</text:p>
      <text:p text:style-name="Text_20_body">The team should treat Python-generated support Artifacts as derived outputs. The Python script, input files, and generation command should define how to recreate them. Developers should not hand-edit Python-generated outputs unless the team intentionally converts the output into a governed handwritten Artifact.</text:p>
      <text:p text:style-name="Text_20_body">Python-generated support Artifacts should reside in approved generated directories or in clearly documented output locations. The generation process should avoid overwriting handwritten files, local developer files, or reviewed <text:a xlink:type="simple" xlink:href="https://wiki.didosolutions.com/dido/99_annexes/annex-b-terms-and-definitions/b/baseline" text:style-name="Internet_20_link" text:visited-style-name="Visited_20_Internet_20_Link">Baseline</text:a> Configuration.</text:p>
      <text:p text:style-name="Text_20_body">Python support generation should remain a developer-automation mechanism. It should not hide architectural decisions inside scripts. If a Python script encodes a naming convention, topic mapping, Node list, Configuration rule, or validation rule, the team should document that rule in the handbook, catalogue, or relevant source defini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56</meta:creation-date>
    <dc:creator>Generated</dc:creator>
    <dc:date>2026-08-22T12::35:56</dc:date>
    <dc:language>en-US</dc:language>
    <meta:editing-cycles>1</meta:editing-cycles>
    <meta:editing-duration>PT0S</meta:editing-duration>
    <dc:title>fxdemo:05-part:08-generated-artifacts:08-4-python-generated-support-artifacts:start</dc:title>
  </office:meta>
</office:document-meta>
</file>