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8-generated-artifacts:08-3-idl-derived-artifacts:start"/><text:bookmark-start text:name="__RefHeading___idl-derived_artifacts_1"/><text:bookmark-start text:name="idl-derived_artifacts"/>8.3 IDL-Derived Artifacts<text:bookmark-end text:name="__RefHeading___idl-derived_artifacts_1"/><text:bookmark-end text:name="idl-derived_artifac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8-generated-artifacts/start" text:style-name="Internet_20_link" text:visited-style-name="Visited_20_Internet_20_Link"> Return to Generated Artifacts </text:a></text:p>
      <text:p text:style-name="Text_20_body"><text:a xlink:type="simple" xlink:href="https://wiki.didosolutions.com/dido/99_annexes/annex-b-terms-and-definitions/i/idl" text:style-name="Internet_20_link" text:visited-style-name="Visited_20_Internet_20_Link">IDL</text:a>-derived <text:a xlink:type="simple" xlink:href="https://wiki.didosolutions.com/dido/99_annexes/annex-b-terms-and-definitions/a/artifact" text:style-name="Internet_20_link" text:visited-style-name="Visited_20_Internet_20_Link">Artifacts</text:a> include <text:a xlink:type="simple" xlink:href="https://wiki.didosolutions.com/dido/99_annexes/annex-b-terms-and-definitions/d/dds" text:style-name="Internet_20_link" text:visited-style-name="Visited_20_Internet_20_Link">DDS</text:a> data structures, type-support code, and language-specific bindings generated from IDL source files. These Artifacts allow Phase 0 <text:a xlink:type="simple" xlink:href="https://wiki.didosolutions.com/dido/99_annexes/annex-b-terms-and-definitions/n/node" text:style-name="Internet_20_link" text:visited-style-name="Visited_20_Internet_20_Link">Nodes</text:a> to publish, subscribe, serialise, deserialise, and validate <text:a xlink:type="simple" xlink:href="https://wiki.didosolutions.com/dido/99_annexes/annex-b-terms-and-definitions/d/data" text:style-name="Internet_20_link" text:visited-style-name="Visited_20_Internet_20_Link">Data</text:a> carried by DDS topics.</text:p>
      <text:p text:style-name="Text_20_body">The team should treat IDL source files as the governed source definitions. Generated language bindings should trace back to those IDL files. Developers should not modify IDL-derived generated files directly unless the team has explicitly approved a temporary exception.</text:p>
      <text:p text:style-name="Text_20_body">The generation workflow should identify:</text:p>
      <text:p text:style-name="Text_20_body">The IDL source file.The DDS generator or IDL compiler.The generator version.The target language.The output directory.The command or script used to generate the Artifact.The expected regeneration behaviour.The team should regenerate IDL-derived Artifacts whenever an IDL source definition changes. The team should also verify that generated outputs remain compatible with the relevant topic definitions, Node implementations, and tes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9:12</meta:creation-date>
    <dc:creator>Generated</dc:creator>
    <dc:date>2026-08-22T14::19:12</dc:date>
    <dc:language>en-US</dc:language>
    <meta:editing-cycles>1</meta:editing-cycles>
    <meta:editing-duration>PT0S</meta:editing-duration>
    <dc:title>fxdemo:05-part:08-generated-artifacts:08-3-idl-derived-artifacts:start</dc:title>
  </office:meta>
</office:document-meta>
</file>