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8-generated-artifacts:08-2-generated-versus-handwritten-files:start"/><text:bookmark-start text:name="__RefHeading___generated_versus_handwritten_files_1"/><text:bookmark-start text:name="generated_versus_handwritten_files"/>8.2 Generated Versus Handwritten Files<text:bookmark-end text:name="__RefHeading___generated_versus_handwritten_files_1"/><text:bookmark-end text:name="generated_versus_handwritten_fil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8-generated-artifacts/start" text:style-name="Internet_20_link" text:visited-style-name="Visited_20_Internet_20_Link"> Return to Generated Artefacts </text:a></text:p>
      <text:p text:style-name="Text_20_body">The <text:a xlink:type="simple" xlink:href="https://wiki.didosolutions.com/dido/99_annexes/annex-b-terms-and-definitions/r/repository" text:style-name="Internet_20_link" text:visited-style-name="Visited_20_Internet_20_Link">Repository</text:a> should clearly separate generated files from handwritten files. This separation protects developers from editing files that generation processes may overwrite and helps reviewers understand the origin of each <text:a xlink:type="simple" xlink:href="https://wiki.didosolutions.com/dido/99_annexes/annex-b-terms-and-definitions/a/artifact" text:style-name="Internet_20_link" text:visited-style-name="Visited_20_Internet_20_Link">Artifact</text:a>.</text:p>
      <text:p text:style-name="Text_20_body">Handwritten files include source definitions, <text:a xlink:type="simple" xlink:href="https://wiki.didosolutions.com/dido/99_annexes/annex-b-terms-and-definitions/n/node" text:style-name="Internet_20_link" text:visited-style-name="Visited_20_Internet_20_Link">Node</text:a> implementation code, scripts, <text:a xlink:type="simple" xlink:href="https://wiki.didosolutions.com/dido/99_annexes/annex-b-terms-and-definitions/c/configuration" text:style-name="Internet_20_link" text:visited-style-name="Visited_20_Internet_20_Link">Configuration</text:a> templates, tests, documentation, and other Artifacts that developers intentionally author and review.</text:p>
      <text:p text:style-name="Text_20_body">Generated files include <text:a xlink:type="simple" xlink:href="https://wiki.didosolutions.com/dido/99_annexes/annex-b-terms-and-definitions/i/idl" text:style-name="Internet_20_link" text:visited-style-name="Visited_20_Internet_20_Link">IDL</text:a>-derived language bindings, <text:a xlink:type="simple" xlink:href="https://wiki.didosolutions.com/dido/99_annexes/annex-b-terms-and-definitions/d/dds" text:style-name="Internet_20_link" text:visited-style-name="Visited_20_Internet_20_Link">DDS</text:a> type support files, documentation, Configuration fragments, topic support files, and other outputs produced by an approved generation process.</text:p>
      <text:p text:style-name="Text_20_body">The team should place generated files under approved generated directories, such as:</text:p>
      <text:p text:style-name="Text_20_body"><text:span text:style-name="Source_20_Text">generated/</text:span><text:span text:style-name="Source_20_Text">generated/dds/</text:span><text:span text:style-name="Source_20_Text">generated/docs/</text:span><text:span text:style-name="Source_20_Text">generated/config/</text:span>The team should not place generated files in <text:span text:style-name="Source_20_Text">src/</text:span> unless the selected toolchain requires it and the handbook documents the reason. If a toolchain forces generated files into a source tree, the team should isolate them in a clearly named subdirectory and document the regeneration proces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6:37</meta:creation-date>
    <dc:creator>Generated</dc:creator>
    <dc:date>2026-08-22T16::16:37</dc:date>
    <dc:language>en-US</dc:language>
    <meta:editing-cycles>1</meta:editing-cycles>
    <meta:editing-duration>PT0S</meta:editing-duration>
    <dc:title>fxdemo:05-part:08-generated-artifacts:08-2-generated-versus-handwritten-files:start</dc:title>
  </office:meta>
</office:document-meta>
</file>