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07-8-node-naming:start"/><text:bookmark-start text:name="__RefHeading___node_naming_1"/><text:bookmark-start text:name="node_naming"/>7.8 Node Naming<text:bookmark-end text:name="__RefHeading___node_naming_1"/><text:bookmark-end text:name="node_nam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7-naming-and-file-conventions/start" text:style-name="Internet_20_link" text:visited-style-name="Visited_20_Internet_20_Link"> Return to Naming and File Conventions </text:a></text:p>
      <text:p text:style-name="Text_20_body"><text:a xlink:type="simple" xlink:href="https://wiki.didosolutions.com/dido/99_annexes/annex-b-terms-and-definitions/n/node" text:style-name="Internet_20_link" text:visited-style-name="Visited_20_Internet_20_Link">Node</text:a> names should identify the runtime participant and its role in the Phase 0 Node network. A Node name should help the team understand what the Node represents, which logical role it supports, and how it participates in <text:a xlink:type="simple" xlink:href="https://wiki.didosolutions.com/dido/99_annexes/annex-b-terms-and-definitions/c/control_plane" text:style-name="Internet_20_link" text:visited-style-name="Visited_20_Internet_20_Link">Control Plane</text:a> and <text:a xlink:type="simple" xlink:href="https://wiki.didosolutions.com/dido/99_annexes/annex-b-terms-and-definitions/d/data_plane" text:style-name="Internet_20_link" text:visited-style-name="Visited_20_Internet_20_Link">Data Plane</text:a> interactions.</text:p>
      <text:p text:style-name="Text_20_body">Node names should use stable logical or demonstration role names rather than local process names, developer initials, or container names. The implementation may map a Node to a process, executable, service, or container, but the Node name should preserve the architectural role.</text:p>
      <text:p text:style-name="Text_20_body">Representative Node names may include:</text:p>
      <text:p text:style-name="Text_20_body"><text:span text:style-name="Source_20_Text">fx-reference-data-node</text:span><text:span text:style-name="Source_20_Text">fx-contract-ingestion-node</text:span><text:span text:style-name="Source_20_Text">fx-validation-node</text:span><text:span text:style-name="Source_20_Text">fx-calculation-node</text:span><text:span text:style-name="Source_20_Text">fx-attestation-node</text:span><text:span text:style-name="Source_20_Text">fx-release-node</text:span><text:span text:style-name="Source_20_Text">control-plane-observer-node</text:span>For Phase 0 Hello World Nodes, the team may use simplified names, but those names should still point toward the future demonstration role rather than remaining generic placeholders. For example, <text:span text:style-name="Source_20_Text">fx-validation-node</text:span> is more useful than <text:span text:style-name="Source_20_Text">hello-node-3</text:span>.</text:p>
      <text:p text:style-name="Text_20_body">The team should document every Phase 0 Node in the Node Catalogue. The catalogue should identify the Node name, Node type, purpose, implementation language, <text:a xlink:type="simple" xlink:href="https://wiki.didosolutions.com/dido/99_annexes/annex-b-terms-and-definitions/c/configuration" text:style-name="Internet_20_link" text:visited-style-name="Visited_20_Internet_20_Link">Configuration</text:a> file, published topics, subscribed topics, <text:a xlink:type="simple" xlink:href="https://wiki.didosolutions.com/dido/99_annexes/annex-b-terms-and-definitions/l/lifecycle" text:style-name="Internet_20_link" text:visited-style-name="Visited_20_Internet_20_Link">Lifecycle</text:a> behaviour, and Control Plane status behaviour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59</meta:creation-date>
    <dc:creator>Generated</dc:creator>
    <dc:date>2026-08-22T13::31:59</dc:date>
    <dc:language>en-US</dc:language>
    <meta:editing-cycles>1</meta:editing-cycles>
    <meta:editing-duration>PT0S</meta:editing-duration>
    <dc:title>fxdemo:05-part:07-naming-and-file-conventions:07-8-node-naming:start</dc:title>
  </office:meta>
</office:document-meta>
</file>