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7-naming-and-file-conventions:07-7-topic-naming:start"/><text:bookmark-start text:name="__RefHeading___topic_naming_1"/><text:bookmark-start text:name="topic_naming"/>7.7 Topic Naming<text:bookmark-end text:name="__RefHeading___topic_naming_1"/><text:bookmark-end text:name="topic_naming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7-naming-and-file-conventions/start" text:style-name="Internet_20_link" text:visited-style-name="Visited_20_Internet_20_Link"> Return to Naming and File Conventions </text:a></text:p>
      <text:p text:style-name="Text_20_body"><text:a xlink:type="simple" xlink:href="https://wiki.didosolutions.com/dido/99_annexes/annex-b-terms-and-definitions/d/dds" text:style-name="Internet_20_link" text:visited-style-name="Visited_20_Internet_20_Link">DDS</text:a> topic names should follow a consistent, architecture-facing convention. Topic names should identify the plane, domain, and subject of the topic.</text:p>
      <text:p text:style-name="Text_20_body">The recommended topic naming pattern is:</text:p>
      <text:p text:style-name="Text_20_body"><text:span text:style-name="Source_20_Text">&lt;Plane&gt;.&lt;Domain&gt;.&lt;Subject&gt;</text:span></text:p>
      <text:p text:style-name="Text_20_body">Representative examples include:</text:p>
      <text:p text:style-name="Text_20_body"><text:span text:style-name="Source_20_Text">Control.Node.Status</text:span><text:span text:style-name="Source_20_Text">Control.Node.Command</text:span><text:span text:style-name="Source_20_Text">Data.Reference.FxTransaction</text:span><text:span text:style-name="Source_20_Text">Data.Financial.CashFlow</text:span><text:span text:style-name="Source_20_Text">Data.Audit.Provenance</text:span><text:span text:style-name="Source_20_Text">Release.External.Package</text:span>The first element should identify the plane or major interaction category. For Phase 0, the team should distinguish at least the <text:a xlink:type="simple" xlink:href="https://wiki.didosolutions.com/dido/99_annexes/annex-b-terms-and-definitions/c/control_plane" text:style-name="Internet_20_link" text:visited-style-name="Visited_20_Internet_20_Link">Control Plane</text:a> and <text:a xlink:type="simple" xlink:href="https://wiki.didosolutions.com/dido/99_annexes/annex-b-terms-and-definitions/d/data_plane" text:style-name="Internet_20_link" text:visited-style-name="Visited_20_Internet_20_Link">Data Plane</text:a> topics. If the implementation later adds release or external exchange topics, those names should remain consistent with the architectural meaning.</text:p>
      <text:p text:style-name="Text_20_body">Topic names should use stable business or architectural concepts rather than implementation-specific class names. A topic name should not change because the team refactors a class, moves a file, or renames a container.</text:p>
      <text:p text:style-name="Text_20_body">The team should document every Phase 0 topic in the Topic Catalogue. A topic should not enter the <text:a xlink:type="simple" xlink:href="https://wiki.didosolutions.com/dido/99_annexes/annex-b-terms-and-definitions/b/baseline" text:style-name="Internet_20_link" text:visited-style-name="Visited_20_Internet_20_Link">Baseline</text:a> unless the team can identify its purpose, <text:a xlink:type="simple" xlink:href="https://wiki.didosolutions.com/dido/99_annexes/annex-b-terms-and-definitions/d/data_structure" text:style-name="Internet_20_link" text:visited-style-name="Visited_20_Internet_20_Link">Data Structure</text:a>, participating <text:a xlink:type="simple" xlink:href="https://wiki.didosolutions.com/dido/99_annexes/annex-b-terms-and-definitions/n/node" text:style-name="Internet_20_link" text:visited-style-name="Visited_20_Internet_20_Link">Nodes</text:a>, QoS expectations, and relationship to the Phase 0 demonstr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32:29</meta:creation-date>
    <dc:creator>Generated</dc:creator>
    <dc:date>2026-08-22T18::32:29</dc:date>
    <dc:language>en-US</dc:language>
    <meta:editing-cycles>1</meta:editing-cycles>
    <meta:editing-duration>PT0S</meta:editing-duration>
    <dc:title>fxdemo:05-part:07-naming-and-file-conventions:07-7-topic-naming:start</dc:title>
  </office:meta>
</office:document-meta>
</file>