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5-part:07-naming-and-file-conventions:07-5-script-naming:start"/><text:bookmark-start text:name="__RefHeading___script_naming_1"/><text:bookmark-start text:name="script_naming"/>7.5 Script Naming<text:bookmark-end text:name="__RefHeading___script_naming_1"/><text:bookmark-end text:name="script_naming"/></text:h>
      <text:p text:style-name="Text_20_body"><text:a xlink:type="simple" xlink:href="https://wiki.didosolutions.com/fxdemo/05-part/start" text:style-name="Internet_20_link" text:visited-style-name="Visited_20_Internet_20_Link"> Go To Top </text:a></text:p>
      <text:p text:style-name="Text_20_body"><text:a xlink:type="simple" xlink:href="https://wiki.didosolutions.com/fxdemo/05-part/07-naming-and-file-conventions/start" text:style-name="Internet_20_link" text:visited-style-name="Visited_20_Internet_20_Link"> Return to Naming and File Conventions </text:a></text:p>
      <text:p text:style-name="Text_20_body">Script names should describe the action that the script performs. The team should use verb-based names for developer-facing scripts because developers run scripts to do something.</text:p>
      <text:p text:style-name="Text_20_body">Representative script names include:</text:p>
      <text:p text:style-name="Text_20_body"><text:span text:style-name="Source_20_Text">createRepositoryStructure.sh</text:span><text:span text:style-name="Source_20_Text">checkPrerequisites.sh</text:span><text:span text:style-name="Source_20_Text">initialisePythonEnvironment.sh</text:span><text:span text:style-name="Source_20_Text">generateTypes</text:span><text:span text:style-name="Source_20_Text">buildContainers.sh</text:span><text:span text:style-name="Source_20_Text">runAll.sh</text:span><text:span text:style-name="Source_20_Text">runNode.sh</text:span><text:span text:style-name="Source_20_Text">stopAll.sh</text:span><text:span text:style-name="Source_20_Text">prepareGitRepository.sh</text:span>The script name should match the behaviour described in the handbook and script reference appendix. If the script checks prerequisites, it should not also modify the <text:a xlink:type="simple" xlink:href="https://wiki.didosolutions.com/dido/99_annexes/annex-b-terms-and-definitions/r/repository" text:style-name="Internet_20_link" text:visited-style-name="Visited_20_Internet_20_Link">Repository</text:a> unexpectedly. If the script builds containers, it should not silently start the full <text:a xlink:type="simple" xlink:href="https://wiki.didosolutions.com/dido/99_annexes/annex-b-terms-and-definitions/n/node" text:style-name="Internet_20_link" text:visited-style-name="Visited_20_Internet_20_Link">Node</text:a> network unless the handbook says so.</text:p>
      <text:p text:style-name="Text_20_body">Shell scripts should use the <text:span text:style-name="Source_20_Text">.sh</text:span> suffix where the team expects developers to run them as shell scripts. Python scripts should use the <text:span text:style-name="Source_20_Text">.py</text:span> suffix unless the team wraps them behind a language-neutral command. The team should document executable commands clearly so that developers know whether to run a shell script, a Python module, a build tool command, or a wrapper script.</text:p>
      <text:p text:style-name="Text_20_body">Script names should remain stable once other scripts, documentation, or acceptance procedures depend on them. If the team renames a script, it should update all references in the handbook, README, script reference appendix, tests, and automation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13</meta:creation-date>
    <dc:creator>Generated</dc:creator>
    <dc:date>2026-08-22T13::31:13</dc:date>
    <dc:language>en-US</dc:language>
    <meta:editing-cycles>1</meta:editing-cycles>
    <meta:editing-duration>PT0S</meta:editing-duration>
    <dc:title>fxdemo:05-part:07-naming-and-file-conventions:07-5-script-naming:start</dc:title>
  </office:meta>
</office:document-meta>
</file>