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7-naming-and-file-conventions:07-3-source-file-naming:start"/><text:bookmark-start text:name="__RefHeading___source_file_naming_1"/><text:bookmark-start text:name="source_file_naming"/>7.3 Source File Naming<text:bookmark-end text:name="__RefHeading___source_file_naming_1"/><text:bookmark-end text:name="source_file_nam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7-naming-and-file-conventions/start" text:style-name="Internet_20_link" text:visited-style-name="Visited_20_Internet_20_Link"> Return to Naming and File Conventions </text:a></text:p>
      <text:p text:style-name="Text_20_body">Source file names should indicate the file's implementation responsibility. A developer should be able to distinguish <text:a xlink:type="simple" xlink:href="https://wiki.didosolutions.com/dido/99_annexes/annex-b-terms-and-definitions/n/node" text:style-name="Internet_20_link" text:visited-style-name="Visited_20_Internet_20_Link">Node</text:a> implementation files, shared support files, <text:a xlink:type="simple" xlink:href="https://wiki.didosolutions.com/dido/99_annexes/annex-b-terms-and-definitions/c/control_plane" text:style-name="Internet_20_link" text:visited-style-name="Visited_20_Internet_20_Link">Control Plane</text:a> helpers, <text:a xlink:type="simple" xlink:href="https://wiki.didosolutions.com/dido/99_annexes/annex-b-terms-and-definitions/c/configuration" text:style-name="Internet_20_link" text:visited-style-name="Visited_20_Internet_20_Link">Configuration</text:a> readers, status publishers, command handlers, and test support files from their names and locations.</text:p>
      <text:p text:style-name="Text_20_body">The team should follow the naming conventions of the selected implementation language where those conventions are strong and widely understood. For example, Java classes, C++ source files, Python modules, and JavaScript or TypeScript modules may use different idiomatic file-naming conventions. The handbook should not impose a single style across all languages when the language ecosystem already provides a clear convention.</text:p>
      <text:p text:style-name="Text_20_body">Source files should avoid generic names such as:</text:p>
      <text:p text:style-name="Text_20_body"><text:span text:style-name="Source_20_Text">helper</text:span><text:span text:style-name="Source_20_Text">utils</text:span><text:span text:style-name="Source_20_Text">misc</text:span><text:span text:style-name="Source_20_Text">test</text:span><text:span text:style-name="Source_20_Text">main</text:span><text:span text:style-name="Source_20_Text">new</text:span><text:span text:style-name="Source_20_Text">old</text:span><text:span text:style-name="Source_20_Text">final</text:span>If the team uses a generic support file, the name should still identify its role, such as:</text:p>
      <text:p text:style-name="Text_20_body"><text:span text:style-name="Source_20_Text">nodeStatusPublisher</text:span><text:span text:style-name="Source_20_Text">nodeCommandHandler</text:span><text:span text:style-name="Source_20_Text">configurationLoader</text:span><text:span text:style-name="Source_20_Text">controlPlaneTopicNames</text:span>Source file names should not include temporary version labels such as <text:span text:style-name="Source_20_Text">v2</text:span>, <text:span text:style-name="Source_20_Text">new</text:span>, <text:span text:style-name="Source_20_Text">old</text:span>, <text:span text:style-name="Source_20_Text">backup</text:span>, or <text:span text:style-name="Source_20_Text">final-final</text:span>. Git provides version history. File names should identify the current purpose, not editing histor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15</meta:creation-date>
    <dc:creator>Generated</dc:creator>
    <dc:date>2026-08-22T14::24:15</dc:date>
    <dc:language>en-US</dc:language>
    <meta:editing-cycles>1</meta:editing-cycles>
    <meta:editing-duration>PT0S</meta:editing-duration>
    <dc:title>fxdemo:05-part:07-naming-and-file-conventions:07-3-source-file-naming:start</dc:title>
  </office:meta>
</office:document-meta>
</file>