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2-directory-naming:start"/><text:bookmark-start text:name="__RefHeading___directory_naming_1"/><text:bookmark-start text:name="directory_naming"/>7.2 Directory Naming<text:bookmark-end text:name="__RefHeading___directory_naming_1"/><text:bookmark-end text:name="directory_nam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Directory names should be short, descriptive, and stable. Top-level directory names should identify major <text:a xlink:type="simple" xlink:href="https://wiki.didosolutions.com/dido/99_annexes/annex-b-terms-and-definitions/a/artifact" text:style-name="Internet_20_link" text:visited-style-name="Visited_20_Internet_20_Link">Artifact</text:a> categories, such as source files, generated Artifacts, <text:a xlink:type="simple" xlink:href="https://wiki.didosolutions.com/dido/99_annexes/annex-b-terms-and-definitions/c/configuration" text:style-name="Internet_20_link" text:visited-style-name="Visited_20_Internet_20_Link">Configuration</text:a>, scripts, containers, tests, documentation, logs, tools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<text:a xlink:type="simple" xlink:href="https://wiki.didosolutions.com/dido/99_annexes/annex-b-terms-and-definitions/r/repository" text:style-name="Internet_20_link" text:visited-style-name="Visited_20_Internet_20_Link">Repository</text:a> should use lowercase directory names where practical. Multi-word directory names should use hyphens or another team-approved convention consistently. The team should avoid mixing styles such as <text:span text:style-name="Source_20_Text">controlPlane</text:span>, <text:span text:style-name="Source_20_Text">control-plane</text:span>, <text:span text:style-name="Source_20_Text">control_plane</text:span>, and <text:span text:style-name="Source_20_Text">ControlPlane</text:span> for the same Artifact type.</text:p>
      <text:p text:style-name="Text_20_body">Representative directory names include:</text:p>
      <text:p text:style-name="Text_20_body"><text:span text:style-name="Source_20_Text">docs/</text:span><text:span text:style-name="Source_20_Text">idl/</text:span><text:span text:style-name="Source_20_Text">src/</text:span><text:span text:style-name="Source_20_Text">generated/</text:span><text:span text:style-name="Source_20_Text">config/</text:span><text:span text:style-name="Source_20_Text">scripts/</text:span><text:span text:style-name="Source_20_Text">containers/</text:span><text:span text:style-name="Source_20_Text">tests/</text:span><text:span text:style-name="Source_20_Text">logs/</text:span><text:span text:style-name="Source_20_Text">evidence/</text:span><text:span text:style-name="Source_20_Text">tools/</text:span>Subdirectories should refine the parent directory's purpose. For example:</text:p>
      <text:p text:style-name="Text_20_body"><text:span text:style-name="Source_20_Text">src/control-plane/</text:span><text:span text:style-name="Source_20_Text">src/data-plane/</text:span><text:span text:style-name="Source_20_Text">config/nodes/</text:span><text:span text:style-name="Source_20_Text">config/qos/</text:span><text:span text:style-name="Source_20_Text">scripts/setup/</text:span><text:span text:style-name="Source_20_Text">scripts/generation/</text:span><text:span text:style-name="Source_20_Text">tests/acceptance/</text:span>Developers should not create new top-level directories without a clear <text:a xlink:type="simple" xlink:href="https://wiki.didosolutions.com/dido/99_annexes/annex-b-terms-and-definitions/b/baseline" text:style-name="Internet_20_link" text:visited-style-name="Visited_20_Internet_20_Link">Baseline</text:a> purpose. When the team adds a new top-level directory, it should update the Repository layout documentation and, where needed, this handboo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4:30</meta:creation-date>
    <dc:creator>Generated</dc:creator>
    <dc:date>2026-08-24T07::14:30</dc:date>
    <dc:language>en-US</dc:language>
    <meta:editing-cycles>1</meta:editing-cycles>
    <meta:editing-duration>PT0S</meta:editing-duration>
    <dc:title>fxdemo:05-part:07-naming-and-file-conventions:07-2-directory-naming:start</dc:title>
  </office:meta>
</office:document-meta>
</file>