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7-naming-and-file-conventions:07-1-general-naming-principles:start"/><text:bookmark-start text:name="__RefHeading___general_naming_principles_1"/><text:bookmark-start text:name="general_naming_principles"/>7.1 General Naming Principles<text:bookmark-end text:name="__RefHeading___general_naming_principles_1"/><text:bookmark-end text:name="general_naming_principle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7-naming-and-file-conventions/start" text:style-name="Internet_20_link" text:visited-style-name="Visited_20_Internet_20_Link"> Return to Naming and File Conventions </text:a></text:p>
      <text:p text:style-name="Text_20_body">The team should name <text:a xlink:type="simple" xlink:href="https://wiki.didosolutions.com/dido/99_annexes/annex-b-terms-and-definitions/a/artifact" text:style-name="Internet_20_link" text:visited-style-name="Visited_20_Internet_20_Link">Artifacts</text:a> so that their purpose is clear without requiring private knowledge from the original author. A name should help a developer or reviewer understand what the Artifact represents, where it belongs, and how it relates to the Phase 0 <text:a xlink:type="simple" xlink:href="https://wiki.didosolutions.com/dido/99_annexes/annex-b-terms-and-definitions/b/baseline" text:style-name="Internet_20_link" text:visited-style-name="Visited_20_Internet_20_Link">Baseline</text:a>.</text:p>
      <text:p text:style-name="Text_20_body">Names should support the following principles:</text:p>
      <text:p text:style-name="Text_20_body">Use meaningful names rather than abbreviations known only to one developer.Prefer stable architectural or implementation concepts over temporary local labels.Use consistent spelling, capitalisation, separators, and suffixes.Avoid names that depend on a developer’s machine, username, local path, or personal workflow.Distinguish source definitions from generated Artifacts.Distinguish <text:a xlink:type="simple" xlink:href="https://wiki.didosolutions.com/dido/99_annexes/annex-b-terms-and-definitions/c/control_plane" text:style-name="Internet_20_link" text:visited-style-name="Visited_20_Internet_20_Link">Control Plane</text:a> Artifacts from <text:a xlink:type="simple" xlink:href="https://wiki.didosolutions.com/dido/99_annexes/annex-b-terms-and-definitions/d/data_plane" text:style-name="Internet_20_link" text:visited-style-name="Visited_20_Internet_20_Link">Data Plane</text:a> Artifacts.Distinguish reusable support code from <text:a xlink:type="simple" xlink:href="https://wiki.didosolutions.com/dido/99_annexes/annex-b-terms-and-definitions/n/node" text:style-name="Internet_20_link" text:visited-style-name="Visited_20_Internet_20_Link">Node</text:a>-specific code.Distinguish Baseline <text:a xlink:type="simple" xlink:href="https://wiki.didosolutions.com/dido/99_annexes/annex-b-terms-and-definitions/c/configuration" text:style-name="Internet_20_link" text:visited-style-name="Visited_20_Internet_20_Link">Configuration</text:a> from local developer overrides.The team should avoid clever names, informal jokes, and unexplained shorthand in <text:a xlink:type="simple" xlink:href="https://wiki.didosolutions.com/dido/99_annexes/annex-b-terms-and-definitions/r/repository" text:style-name="Internet_20_link" text:visited-style-name="Visited_20_Internet_20_Link">Repository</text:a> Artifacts. Names should make the implementation easier to review, reproduce, and explai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0:44</meta:creation-date>
    <dc:creator>Generated</dc:creator>
    <dc:date>2026-08-22T12::40:44</dc:date>
    <dc:language>en-US</dc:language>
    <meta:editing-cycles>1</meta:editing-cycles>
    <meta:editing-duration>PT0S</meta:editing-duration>
    <dc:title>fxdemo:05-part:07-naming-and-file-conventions:07-1-general-naming-principles:start</dc:title>
  </office:meta>
</office:document-meta>
</file>