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6-prerequisites-and-tooling:start"/><text:bookmark-start text:name="__RefHeading___prerequisites_and_tooling_1"/><text:bookmark-start text:name="prerequisites_and_tooling"/>6. Prerequisites and Tooling<text:bookmark-end text:name="__RefHeading___prerequisites_and_tooling_1"/><text:bookmark-end text:name="prerequisites_and_tool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tools that the team needs to create, build, run, inspect, and validate the Phase 0 <text:a xlink:type="simple" xlink:href="https://wiki.didosolutions.com/dido/99_annexes/annex-b-terms-and-definitions/b/baseline" text:style-name="Internet_20_link" text:visited-style-name="Visited_20_Internet_20_Link">Baseline</text:a>. The team should treat prerequisites as part of the controlled implementation environment, not as informal developer preferences. A developer should be able to install the required tools, run the prerequisite check, and prepare the <text:a xlink:type="simple" xlink:href="https://wiki.didosolutions.com/dido/99_annexes/annex-b-terms-and-definitions/r/repository" text:style-name="Internet_20_link" text:visited-style-name="Visited_20_Internet_20_Link">Repository</text:a> without relying on undocumented local knowledg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29</meta:creation-date>
    <dc:creator>Generated</dc:creator>
    <dc:date>2026-08-22T13::28:29</dc:date>
    <dc:language>en-US</dc:language>
    <meta:editing-cycles>1</meta:editing-cycles>
    <meta:editing-duration>PT0S</meta:editing-duration>
    <dc:title>fxdemo:05-part:06-prerequisites-and-tooling:start</dc:title>
  </office:meta>
</office:document-meta>
</file>