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6-prerequisites-and-tooling:06-6-troubleshooting-tool-issues:start"/><text:bookmark-start text:name="__RefHeading___prerequisite_validation_1"/><text:bookmark-start text:name="prerequisite_validation"/>6.5 Prerequisite Validation<text:bookmark-end text:name="__RefHeading___prerequisite_validation_1"/><text:bookmark-end text:name="prerequisite_valid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6-prerequisites-and-tooling/start" text:style-name="Internet_20_link" text:visited-style-name="Visited_20_Internet_20_Link"> Return to Prerequisites and Tooling </text:a></text:p>
      <text:p text:style-name="Text_20_body">The <text:span text:style-name="Source_20_Text">checkPrerequisites.sh</text:span> script should validate the required tools before the developer generates <text:a xlink:type="simple" xlink:href="https://wiki.didosolutions.com/dido/99_annexes/annex-b-terms-and-definitions/a/artifact" text:style-name="Internet_20_link" text:visited-style-name="Visited_20_Internet_20_Link">Artifacts</text:a>, builds containers, runs <text:a xlink:type="simple" xlink:href="https://wiki.didosolutions.com/dido/99_annexes/annex-b-terms-and-definitions/n/node" text:style-name="Internet_20_link" text:visited-style-name="Visited_20_Internet_20_Link">Nodes</text:a>, or collects acceptance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he script should check:</text:p>
      <text:p text:style-name="Text_20_body">Required commands are available on the path.Required versions meet the <text:a xlink:type="simple" xlink:href="https://wiki.didosolutions.com/dido/99_annexes/annex-b-terms-and-definitions/b/baseline" text:style-name="Internet_20_link" text:visited-style-name="Visited_20_Internet_20_Link">Baseline</text:a> expectations.Required environment variables exist and point to valid locations.Required <text:a xlink:type="simple" xlink:href="https://wiki.didosolutions.com/dido/99_annexes/annex-b-terms-and-definitions/d/dds" text:style-name="Internet_20_link" text:visited-style-name="Visited_20_Internet_20_Link">DDS</text:a> tooling can run.Required container tooling can run.Required Python support exists, if Python utilities form part of the Baseline.Required runtime language tools exist, if Phase 0 Nodes or generated bindings need them.Required <text:a xlink:type="simple" xlink:href="https://wiki.didosolutions.com/dido/99_annexes/annex-b-terms-and-definitions/r/repository" text:style-name="Internet_20_link" text:visited-style-name="Visited_20_Internet_20_Link">Repository</text:a> directories and <text:a xlink:type="simple" xlink:href="https://wiki.didosolutions.com/dido/99_annexes/annex-b-terms-and-definitions/c/configuration" text:style-name="Internet_20_link" text:visited-style-name="Visited_20_Internet_20_Link">Configuration</text:a> templates exist.The script should produce clear, actionable output. When a check passes, the script should report the result briefly. When a check fails, the script should explain what failed, why it matters, and what the developer should inspect or install next.</text:p>
      <text:p text:style-name="Text_20_body">The script should return a non-zero exit code when a required prerequisite fails. It may return warnings for missing optional tools, but those warnings should not block Baseline execution unless the developer requested a workflow that depends on the optional too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6:35</meta:creation-date>
    <dc:creator>Generated</dc:creator>
    <dc:date>2026-08-23T21::46:35</dc:date>
    <dc:language>en-US</dc:language>
    <meta:editing-cycles>1</meta:editing-cycles>
    <meta:editing-duration>PT0S</meta:editing-duration>
    <dc:title>fxdemo:05-part:06-prerequisites-and-tooling:06-6-troubleshooting-tool-issues:start</dc:title>
  </office:meta>
</office:document-meta>
</file>