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6-prerequisites-and-tooling:06-4-tool-installation-notes:start"/><text:bookmark-start text:name="__RefHeading___tool_installation_notes_1"/><text:bookmark-start text:name="tool_installation_notes"/>6.4 Tool Installation Notes<text:bookmark-end text:name="__RefHeading___tool_installation_notes_1"/><text:bookmark-end text:name="tool_installation_not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6-prerequisites-and-tooling/start" text:style-name="Internet_20_link" text:visited-style-name="Visited_20_Internet_20_Link"> Return to Prerequisites and Tooling </text:a></text:p>
      <text:p text:style-name="Text_20_body">The handbook should provide enough installation guidance for a developer to prepare the Phase 0 environment on a supported operating system. Installation notes should not attempt to replace vendor documentation, but they should identify the project-specific decisions that matter for Phase 0.</text:p>
      <text:p text:style-name="Text_20_body">Installation notes should cover:</text:p>
      <text:p text:style-name="Text_20_body">Where developers should obtain each required tool.Which edition, package, or installer the team expects.Which environment variables or path updates does the tool require?Which setup scripts must developers run before using the tool?Which commands should developers run to verify installation?Which known installation issues affect Phase 0?The team should document operating-system-specific differences where they matter. For example, shell scripts, path separators, executable names, line endings, Docker permissions, <text:a xlink:type="simple" xlink:href="https://wiki.didosolutions.com/dido/99_annexes/annex-b-terms-and-definitions/d/dds" text:style-name="Internet_20_link" text:visited-style-name="Visited_20_Internet_20_Link">DDS</text:a> environment setup, and Python virtual environments may behave differently across macOS, Linux, and Windows.</text:p>
      <text:p text:style-name="Text_20_body">Installation notes should support <text:a xlink:type="simple" xlink:href="https://wiki.didosolutions.com/dido/99_annexes/annex-b-terms-and-definitions/r/reproducibility" text:style-name="Internet_20_link" text:visited-style-name="Visited_20_Internet_20_Link">Repeatability</text:a>. A developer should be able to follow the notes, run the prerequisite check, and know whether the environment satisfies the Phase 0 <text:a xlink:type="simple" xlink:href="https://wiki.didosolutions.com/dido/99_annexes/annex-b-terms-and-definitions/b/baseline" text:style-name="Internet_20_link" text:visited-style-name="Visited_20_Internet_20_Link">Baselin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33</meta:creation-date>
    <dc:creator>Generated</dc:creator>
    <dc:date>2026-08-22T13::29:33</dc:date>
    <dc:language>en-US</dc:language>
    <meta:editing-cycles>1</meta:editing-cycles>
    <meta:editing-duration>PT0S</meta:editing-duration>
    <dc:title>fxdemo:05-part:06-prerequisites-and-tooling:06-4-tool-installation-notes:start</dc:title>
  </office:meta>
</office:document-meta>
</file>