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5-part:05-development-environment:start"/><text:bookmark-start text:name="__RefHeading___development_environment_1"/><text:bookmark-start text:name="development_environment"/>5. Development Environment<text:bookmark-end text:name="__RefHeading___development_environment_1"/><text:bookmark-end text:name="development_environment"/></text:h>
      <text:p text:style-name="Text_20_body"><text:a xlink:type="simple" xlink:href="https://wiki.didosolutions.com/fxdemo/05-part/start" text:style-name="Internet_20_link" text:visited-style-name="Visited_20_Internet_20_Link"> Go To Top </text:a></text:p>
      <text:p text:style-name="Text_20_body">This section defines the development environment that the team uses to create, build, run, inspect, and review the Phase 0 <text:a xlink:type="simple" xlink:href="https://wiki.didosolutions.com/dido/99_annexes/annex-b-terms-and-definitions/b/baseline" text:style-name="Internet_20_link" text:visited-style-name="Visited_20_Internet_20_Link">Baseline</text:a>. A consistent development environment helps the team avoid machine-specific behaviour and ensures that developers can reproduce the same <text:a xlink:type="simple" xlink:href="https://wiki.didosolutions.com/dido/99_annexes/annex-b-terms-and-definitions/r/repository" text:style-name="Internet_20_link" text:visited-style-name="Visited_20_Internet_20_Link">Repository</text:a>, generated <text:a xlink:type="simple" xlink:href="https://wiki.didosolutions.com/dido/99_annexes/annex-b-terms-and-definitions/a/artifact" text:style-name="Internet_20_link" text:visited-style-name="Visited_20_Internet_20_Link">Artifacts</text:a>, container builds, <text:a xlink:type="simple" xlink:href="https://wiki.didosolutions.com/dido/99_annexes/annex-b-terms-and-definitions/n/node" text:style-name="Internet_20_link" text:visited-style-name="Visited_20_Internet_20_Link">Node</text:a> execution, logs, and acceptance <text:a xlink:type="simple" xlink:href="https://wiki.didosolutions.com/dido/99_annexes/annex-b-terms-and-definitions/e/evidence" text:style-name="Internet_20_link" text:visited-style-name="Visited_20_Internet_20_Link">Evidence</text:a>.</text:p>
      <text:h text:style-name="Heading_20_2" text:outline-level="2"><text:bookmark-start text:name="__RefHeading___contents_2"/><text:bookmark-start text:name="contents"/>Contents<text:bookmark-end text:name="__RefHeading___contents_2"/><text:bookmark-end text:name="contents"/></text:h>
      <text:a xlink:type="simple" xlink:href="https://wiki.didosolutions.com/fxdemo/05-part/05-development-environment/05-1-supported-operating-systems/start" text:style-name="Internet_20_link" text:visited-style-name="Visited_20_Internet_20_Link">5.1 Supported Operating Systems</text:a>
      <text:a xlink:type="simple" xlink:href="https://wiki.didosolutions.com/fxdemo/05-part/05-development-environment/05-2-vs-code-code/start" text:style-name="Internet_20_link" text:visited-style-name="Visited_20_Internet_20_Link">5.2 VS Code / Code</text:a>
      <text:a xlink:type="simple" xlink:href="https://wiki.didosolutions.com/fxdemo/05-part/05-development-environment/05-3-python-environment/start" text:style-name="Internet_20_link" text:visited-style-name="Visited_20_Internet_20_Link">5.3 Python Environment</text:a>
      <text:a xlink:type="simple" xlink:href="https://wiki.didosolutions.com/fxdemo/05-part/05-development-environment/05-4-java-environment/start" text:style-name="Internet_20_link" text:visited-style-name="Visited_20_Internet_20_Link">5.4 Java Environment</text:a>
      <text:a xlink:type="simple" xlink:href="https://wiki.didosolutions.com/fxdemo/05-part/05-development-environment/05-5-dds-tooling/start" text:style-name="Internet_20_link" text:visited-style-name="Visited_20_Internet_20_Link">5.5 DDS Tooling</text:a>
      <text:a xlink:type="simple" xlink:href="https://wiki.didosolutions.com/fxdemo/05-part/05-development-environment/05-6-docker-container-environment/start" text:style-name="Internet_20_link" text:visited-style-name="Visited_20_Internet_20_Link">5.6 Docker / Container Environment</text:a>
      <text:a xlink:type="simple" xlink:href="https://wiki.didosolutions.com/fxdemo/05-part/05-development-environment/05-7-git-environment/start" text:style-name="Internet_20_link" text:visited-style-name="Visited_20_Internet_20_Link">5.7 Git Environment</text:a>
      <text:a xlink:type="simple" xlink:href="https://wiki.didosolutions.com/fxdemo/05-part/05-development-environment/05-8-environment-verification/start" text:style-name="Internet_20_link" text:visited-style-name="Visited_20_Internet_20_Link">5.8 Environment Verification</text:a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2::09:04</meta:creation-date>
    <dc:creator>Generated</dc:creator>
    <dc:date>2026-08-24T02::09:04</dc:date>
    <dc:language>en-US</dc:language>
    <meta:editing-cycles>1</meta:editing-cycles>
    <meta:editing-duration>PT0S</meta:editing-duration>
    <dc:title>fxdemo:05-part:05-development-environment:start</dc:title>
  </office:meta>
</office:document-meta>
</file>