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5-development-environment:05-8-environment-verification:start"/><text:bookmark-start text:name="__RefHeading___environment_verification_1"/><text:bookmark-start text:name="environment_verification"/>5.8 Environment Verification<text:bookmark-end text:name="__RefHeading___environment_verification_1"/><text:bookmark-end text:name="environment_verific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5-development-environment/start" text:style-name="Internet_20_link" text:visited-style-name="Visited_20_Internet_20_Link"> Return to Development Environment </text:a></text:p>
      <text:p text:style-name="Text_20_body">The team should provide a repeatable way to verify the development environment before coding begins. The <text:span text:style-name="Source_20_Text">checkPrerequisites.sh</text:span> script should check required tools, versions, commands, paths, environment variables, and basic runtime assumptions.</text:p>
      <text:p text:style-name="Text_20_body">Environment <text:a xlink:type="simple" xlink:href="https://wiki.didosolutions.com/dido/99_annexes/annex-b-terms-and-definitions/v/verification" text:style-name="Internet_20_link" text:visited-style-name="Visited_20_Internet_20_Link">Verification</text:a> should fail clearly when a required tool is missing, misconfigured, or unsupported. The script should explain what failed, why it matters, and what the developer should check next. It should return a non-zero exit code when the environment does not satisfy the Phase 0 <text:a xlink:type="simple" xlink:href="https://wiki.didosolutions.com/dido/99_annexes/annex-b-terms-and-definitions/b/baseline" text:style-name="Internet_20_link" text:visited-style-name="Visited_20_Internet_20_Link">Baseline</text:a>.</text:p>
      <text:p text:style-name="Text_20_body">The Verification process should distinguish required tools from optional tools. Missing required tools should block Baseline execution. Missing optional tools should produce warnings rather than failures unless the developer requested a workflow that depends on them.</text:p>
      <text:p text:style-name="Text_20_body">Developers should run environment Verification before generating <text:a xlink:type="simple" xlink:href="https://wiki.didosolutions.com/dido/99_annexes/annex-b-terms-and-definitions/t/type" text:style-name="Internet_20_link" text:visited-style-name="Visited_20_Internet_20_Link">Types</text:a>, building containers, running <text:a xlink:type="simple" xlink:href="https://wiki.didosolutions.com/dido/99_annexes/annex-b-terms-and-definitions/n/node" text:style-name="Internet_20_link" text:visited-style-name="Visited_20_Internet_20_Link">Nodes</text:a>, or collecting acceptance <text:a xlink:type="simple" xlink:href="https://wiki.didosolutions.com/dido/99_annexes/annex-b-terms-and-definitions/e/evidence" text:style-name="Internet_20_link" text:visited-style-name="Visited_20_Internet_20_Link">Evidence</text:a>. Reviewers may also use environment Verification to confirm that the <text:a xlink:type="simple" xlink:href="https://wiki.didosolutions.com/dido/99_annexes/annex-b-terms-and-definitions/r/repository" text:style-name="Internet_20_link" text:visited-style-name="Visited_20_Internet_20_Link">Repository</text:a> instructions match actual executable behaviour.</text:p>
      <text:p text:style-name="Text_20_body">The practical goal is simple: a developer should be able to clone the Repository, run the prerequisite check, fix reported issues, initialise the environment, generate required <text:a xlink:type="simple" xlink:href="https://wiki.didosolutions.com/dido/99_annexes/annex-b-terms-and-definitions/a/artifact" text:style-name="Internet_20_link" text:visited-style-name="Visited_20_Internet_20_Link">Artifacts</text:a>, build the containers, run the Node network, observe status, stop the network, and inspect the resulting Evidence without relying on undocumented local knowledg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8:47</meta:creation-date>
    <dc:creator>Generated</dc:creator>
    <dc:date>2026-08-23T21::48:47</dc:date>
    <dc:language>en-US</dc:language>
    <meta:editing-cycles>1</meta:editing-cycles>
    <meta:editing-duration>PT0S</meta:editing-duration>
    <dc:title>fxdemo:05-part:05-development-environment:05-8-environment-verification:start</dc:title>
  </office:meta>
</office:document-meta>
</file>