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5-part:05-development-environment:05-7-git-environment:start"/><text:bookmark-start text:name="__RefHeading___git_environment_1"/><text:bookmark-start text:name="git_environment"/>5.7 Git Environment<text:bookmark-end text:name="__RefHeading___git_environment_1"/><text:bookmark-end text:name="git_environment"/></text:h>
      <text:p text:style-name="Text_20_body"><text:a xlink:type="simple" xlink:href="https://wiki.didosolutions.com/fxdemo/05-part/start" text:style-name="Internet_20_link" text:visited-style-name="Visited_20_Internet_20_Link"> Go To Top </text:a></text:p>
      <text:p text:style-name="Text_20_body"><text:a xlink:type="simple" xlink:href="https://wiki.didosolutions.com/fxdemo/05-part/05-development-environment/start" text:style-name="Internet_20_link" text:visited-style-name="Visited_20_Internet_20_Link"> Return to Development Environment </text:a></text:p>
      <text:p text:style-name="Text_20_body">The development environment must include <text:a xlink:type="simple" xlink:href="https://wiki.didosolutions.com/dido/99_annexes/annex-b-terms-and-definitions/g/git" text:style-name="Internet_20_link" text:visited-style-name="Visited_20_Internet_20_Link">Git</text:a> because the Phase 0 <text:a xlink:type="simple" xlink:href="https://wiki.didosolutions.com/dido/99_annexes/annex-b-terms-and-definitions/b/baseline" text:style-name="Internet_20_link" text:visited-style-name="Visited_20_Internet_20_Link">Baseline</text:a> depends on a controlled <text:a xlink:type="simple" xlink:href="https://wiki.didosolutions.com/dido/99_annexes/annex-b-terms-and-definitions/r/repository" text:style-name="Internet_20_link" text:visited-style-name="Visited_20_Internet_20_Link">Repository</text:a> structure, change review, decisions on generated <text:a xlink:type="simple" xlink:href="https://wiki.didosolutions.com/dido/99_annexes/annex-b-terms-and-definitions/a/artifact" text:style-name="Internet_20_link" text:visited-style-name="Visited_20_Internet_20_Link">Artifacts</text:a>, Baseline tagging, and reproducible collaboration.</text:p>
      <text:p text:style-name="Text_20_body">Developers should configure Git before making Phase 0 changes. At a minimum, each developer should have a configured user name, email address, line-ending behaviour, and access to the shared Repository. The team should document any required branch-naming, commit-message, pull-request, review, or tagging conventions in the Git and Review Workflow section.</text:p>
      <text:p text:style-name="Text_20_body">The Git environment should support clean review. Developers should avoid committing local build outputs, virtual environments, runtime logs, temporary files, editor caches, or machine-specific <text:a xlink:type="simple" xlink:href="https://wiki.didosolutions.com/dido/99_annexes/annex-b-terms-and-definitions/c/configuration" text:style-name="Internet_20_link" text:visited-style-name="Visited_20_Internet_20_Link">Configuration</text:a>. The <text:span text:style-name="Source_20_Text">.gitignore</text:span> file should protect the Repository from common accidental commits.</text:p>
      <text:p text:style-name="Text_20_body">The team should use Git tags, branches, or release markers to identify important Phase 0 Baselines. When the team changes Repository layout, generated Artifact policy, <text:a xlink:type="simple" xlink:href="https://wiki.didosolutions.com/dido/99_annexes/annex-b-terms-and-definitions/t/type" text:style-name="Internet_20_link" text:visited-style-name="Visited_20_Internet_20_Link">Type</text:a> definitions, scripts, <text:a xlink:type="simple" xlink:href="https://wiki.didosolutions.com/dido/99_annexes/annex-b-terms-and-definitions/n/node" text:style-name="Internet_20_link" text:visited-style-name="Visited_20_Internet_20_Link">Node</text:a> patterns, containers, or acceptance criteria, the Git history should show that change clearly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6::01:14</meta:creation-date>
    <dc:creator>Generated</dc:creator>
    <dc:date>2026-08-22T16::01:14</dc:date>
    <dc:language>en-US</dc:language>
    <meta:editing-cycles>1</meta:editing-cycles>
    <meta:editing-duration>PT0S</meta:editing-duration>
    <dc:title>fxdemo:05-part:05-development-environment:05-7-git-environment:start</dc:title>
  </office:meta>
</office:document-meta>
</file>