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5-development-environment:05-6-docker-container-environment:start"/><text:bookmark-start text:name="__RefHeading___dockercontainer_environment_1"/><text:bookmark-start text:name="dockercontainer_environment"/>5.6 Docker / Container Environment<text:bookmark-end text:name="__RefHeading___dockercontainer_environment_1"/><text:bookmark-end text:name="dockercontainer_environm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5-development-environment/start" text:style-name="Internet_20_link" text:visited-style-name="Visited_20_Internet_20_Link"> Return to Development Environment </text:a></text:p>
      <text:p text:style-name="Text_20_body">The Phase 0 development environment should use containers to make the <text:a xlink:type="simple" xlink:href="https://wiki.didosolutions.com/dido/99_annexes/annex-b-terms-and-definitions/n/node" text:style-name="Internet_20_link" text:visited-style-name="Visited_20_Internet_20_Link">Node</text:a> network easier to build, run, stop, inspect, and reproduce. The team should define the supported container runtime, container build commands, networking assumptions, volume mappings, image naming conventions, and cleanup procedures.</text:p>
      <text:p text:style-name="Text_20_body">The container environment should support <text:a xlink:type="simple" xlink:href="https://wiki.didosolutions.com/dido/99_annexes/annex-b-terms-and-definitions/r/reproducibility" text:style-name="Internet_20_link" text:visited-style-name="Visited_20_Internet_20_Link">Repeatable</text:a> execution. Developers should be able to build the required images, run the Node network, observe logs, stop the network, and remove temporary runtime <text:a xlink:type="simple" xlink:href="https://wiki.didosolutions.com/dido/99_annexes/annex-b-terms-and-definitions/a/artifact" text:style-name="Internet_20_link" text:visited-style-name="Visited_20_Internet_20_Link">Artifacts</text:a> using documented scripts.</text:p>
      <text:p text:style-name="Text_20_body">Container definitions should not hide architectural meaning. A container packages and runs implementation Artifacts; it does not define the <text:a xlink:type="simple" xlink:href="https://wiki.didosolutions.com/dido/99_annexes/annex-b-terms-and-definitions/l/logical_architecture" text:style-name="Internet_20_link" text:visited-style-name="Visited_20_Internet_20_Link">Logical Architecture</text:a>. The team should keep Node Roles, topics, <text:a xlink:type="simple" xlink:href="https://wiki.didosolutions.com/dido/99_annexes/annex-b-terms-and-definitions/l/lifecycle" text:style-name="Internet_20_link" text:visited-style-name="Visited_20_Internet_20_Link">Lifecycle</text:a> behaviour, and <text:a xlink:type="simple" xlink:href="https://wiki.didosolutions.com/dido/99_annexes/annex-b-terms-and-definitions/c/control_plane" text:style-name="Internet_20_link" text:visited-style-name="Visited_20_Internet_20_Link">Control Plane</text:a> semantics traceable to the architecture and the handbook, rather than burying them solely in container files.</text:p>
      <text:p text:style-name="Text_20_body">The team should document whether Phase 0 uses Docker, Docker Compose, Podman, or another container mechanism. If the team supports multiple tools, the handbook should identify the primary <text:a xlink:type="simple" xlink:href="https://wiki.didosolutions.com/dido/99_annexes/annex-b-terms-and-definitions/b/baseline" text:style-name="Internet_20_link" text:visited-style-name="Visited_20_Internet_20_Link">Baseline</text:a> tool and any supported alternativ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9:05</meta:creation-date>
    <dc:creator>Generated</dc:creator>
    <dc:date>2026-08-22T14::19:05</dc:date>
    <dc:language>en-US</dc:language>
    <meta:editing-cycles>1</meta:editing-cycles>
    <meta:editing-duration>PT0S</meta:editing-duration>
    <dc:title>fxdemo:05-part:05-development-environment:05-6-docker-container-environment:start</dc:title>
  </office:meta>
</office:document-meta>
</file>