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5-development-environment:05-4-java-environment:start"/><text:bookmark-start text:name="__RefHeading___java_environment_1"/><text:bookmark-start text:name="java_environment"/>5.4 Java Environment<text:bookmark-end text:name="__RefHeading___java_environment_1"/><text:bookmark-end text:name="java_environment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5-development-environment/start" text:style-name="Internet_20_link" text:visited-style-name="Visited_20_Internet_20_Link"> Return to Development Environment </text:a></text:p>
      <text:p text:style-name="Text_20_body">If Phase 0 uses Java for any runtime <text:a xlink:type="simple" xlink:href="https://wiki.didosolutions.com/dido/99_annexes/annex-b-terms-and-definitions/n/node" text:style-name="Internet_20_link" text:visited-style-name="Visited_20_Internet_20_Link">Node</text:a>, the generated <text:a xlink:type="simple" xlink:href="https://wiki.didosolutions.com/dido/99_annexes/annex-b-terms-and-definitions/d/dds" text:style-name="Internet_20_link" text:visited-style-name="Visited_20_Internet_20_Link">DDS</text:a> binding, the build process, or the <text:a xlink:type="simple" xlink:href="https://wiki.didosolutions.com/dido/99_annexes/annex-b-terms-and-definitions/v/validation" text:style-name="Internet_20_link" text:visited-style-name="Visited_20_Internet_20_Link">Validation</text:a> utility, the team should define the required Java environment. This includes the Java Development Kit version, expected build tool, environment variables, generated source locations, classpath or module requirements, and execution commands.</text:p>
      <text:p text:style-name="Text_20_body">The team should distinguish Java runtime requirements from Java development requirements. A developer who only inspects documentation may not need the Java toolchain. A developer who builds Java Nodes, compiles generated bindings, or runs Java-based Validation tools will need the required JDK and supporting build tools.</text:p>
      <text:p text:style-name="Text_20_body">The Java environment should avoid undocumented local assumptions. Build commands should run from documented <text:a xlink:type="simple" xlink:href="https://wiki.didosolutions.com/dido/99_annexes/annex-b-terms-and-definitions/r/repository" text:style-name="Internet_20_link" text:visited-style-name="Visited_20_Internet_20_Link">Repository</text:a> locations. Dependencies should be declared through the selected build mechanism rather than through manually configured local classpaths.</text:p>
      <text:p text:style-name="Text_20_body">If the team does not use Java in Phase 0, this section should state that Java remains out of scope for the current <text:a xlink:type="simple" xlink:href="https://wiki.didosolutions.com/dido/99_annexes/annex-b-terms-and-definitions/b/baseline" text:style-name="Internet_20_link" text:visited-style-name="Visited_20_Internet_20_Link">Baseline</text:a>. If the team later adds Java Nodes or Java-generated DDS <text:a xlink:type="simple" xlink:href="https://wiki.didosolutions.com/dido/99_annexes/annex-b-terms-and-definitions/t/type" text:style-name="Internet_20_link" text:visited-style-name="Visited_20_Internet_20_Link">Types</text:a>, the handbook should update this section before those <text:a xlink:type="simple" xlink:href="https://wiki.didosolutions.com/dido/99_annexes/annex-b-terms-and-definitions/a/artifact" text:style-name="Internet_20_link" text:visited-style-name="Visited_20_Internet_20_Link">Artifacts</text:a> are added to the controlled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07:54</meta:creation-date>
    <dc:creator>Generated</dc:creator>
    <dc:date>2026-08-22T15::07:54</dc:date>
    <dc:language>en-US</dc:language>
    <meta:editing-cycles>1</meta:editing-cycles>
    <meta:editing-duration>PT0S</meta:editing-duration>
    <dc:title>fxdemo:05-part:05-development-environment:05-4-java-environment:start</dc:title>
  </office:meta>
</office:document-meta>
</file>