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4-repository-layout:04-9-git-controlled-and-non-git-controlled-content:start"/><text:bookmark-start text:name="__RefHeading___git-controlled_and_non-git-controlled_content_1"/><text:bookmark-start text:name="git-controlled_and_non-git-controlled_content"/>4.9 Git-Controlled and Non-Git-Controlled Content<text:bookmark-end text:name="__RefHeading___git-controlled_and_non-git-controlled_content_1"/><text:bookmark-end text:name="git-controlled_and_non-git-controlled_content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4-repository-layout/start" text:style-name="Internet_20_link" text:visited-style-name="Visited_20_Internet_20_Link"> Return to Repository Layout </text:a></text:p>
      <text:p text:style-name="Text_20_body">The <text:a xlink:type="simple" xlink:href="https://wiki.didosolutions.com/dido/99_annexes/annex-b-terms-and-definitions/r/repository" text:style-name="Internet_20_link" text:visited-style-name="Visited_20_Internet_20_Link">Repository</text:a> should clearly distinguish between <text:a xlink:type="simple" xlink:href="https://wiki.didosolutions.com/dido/99_annexes/annex-b-terms-and-definitions/a/artifact" text:style-name="Internet_20_link" text:visited-style-name="Visited_20_Internet_20_Link">Artifacts</text:a> that <text:a xlink:type="simple" xlink:href="https://wiki.didosolutions.com/dido/99_annexes/annex-b-terms-and-definitions/g/git" text:style-name="Internet_20_link" text:visited-style-name="Visited_20_Internet_20_Link">Git</text:a> tracks and those it ignores. This distinction protects <text:a xlink:type="simple" xlink:href="https://wiki.didosolutions.com/dido/99_annexes/annex-b-terms-and-definitions/r/reproducibility" text:style-name="Internet_20_link" text:visited-style-name="Visited_20_Internet_20_Link">Reproducibility</text:a> and prevents local machine outputs from polluting the shared <text:a xlink:type="simple" xlink:href="https://wiki.didosolutions.com/dido/99_annexes/annex-b-terms-and-definitions/b/baseline" text:style-name="Internet_20_link" text:visited-style-name="Visited_20_Internet_20_Link">Baseline</text:a>.</text:p>
      <text:p text:style-name="Text_20_body">Git should normally track:</text:p>
      <text:p text:style-name="Text_20_body">Handwritten source files.<text:a xlink:type="simple" xlink:href="https://wiki.didosolutions.com/dido/99_annexes/annex-b-terms-and-definitions/i/idl" text:style-name="Internet_20_link" text:visited-style-name="Visited_20_Internet_20_Link">IDL</text:a> source definitions.<text:a xlink:type="simple" xlink:href="https://wiki.didosolutions.com/dido/99_annexes/annex-b-terms-and-definitions/c/configuration" text:style-name="Internet_20_link" text:visited-style-name="Visited_20_Internet_20_Link">Configuration</text:a> templates and Baseline Configuration files.Build and run scripts.Container definitions.Tests.Documentation.Controlled-generated Artifacts, if the team explicitly decides to <text:a xlink:type="simple" xlink:href="https://wiki.didosolutions.com/dido/99_annexes/annex-b-terms-and-definitions/v/version" text:style-name="Internet_20_link" text:visited-style-name="Visited_20_Internet_20_Link">Version</text:a> them.Git should normally ignore:</text:p>
      <text:p text:style-name="Text_20_body">Local virtual environments.Machine-specific environment files.Build outputs.Temporary generated files.Runtime logs.Container runtime Artifacts.Local IDE cache files.Developer-specific override files.The <text:span text:style-name="Source_20_Text">.gitignore</text:span> file should document these decisions through clear patterns and comments. If the team decides to Version a generated Artifact, the Repository should explain why that Artifact belongs in Git and how developers should regenerate or verify it.</text:p>
      <text:p text:style-name="Text_20_body">The Repository layout should make Git review easier. Reviewers should be able to identify whether a change affects architecture-facing definitions, handwritten implementation code, generated outputs, Configuration, scripts, tests, documentation, containers, or runtime Eviden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2:02</meta:creation-date>
    <dc:creator>Generated</dc:creator>
    <dc:date>2026-08-22T16::02:02</dc:date>
    <dc:language>en-US</dc:language>
    <meta:editing-cycles>1</meta:editing-cycles>
    <meta:editing-duration>PT0S</meta:editing-duration>
    <dc:title>fxdemo:05-part:04-repository-layout:04-9-git-controlled-and-non-git-controlled-content:start</dc:title>
  </office:meta>
</office:document-meta>
</file>