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4-repository-layout:04-8-documentation-directories:start"/><text:bookmark-start text:name="__RefHeading___documentation_directories_1"/><text:bookmark-start text:name="documentation_directories"/>4.8 Documentation Directories<text:bookmark-end text:name="__RefHeading___documentation_directories_1"/><text:bookmark-end text:name="documentation_directorie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4-repository-layout/start" text:style-name="Internet_20_link" text:visited-style-name="Visited_20_Internet_20_Link"> Return to Repository Layout </text:a></text:p>
      <text:p text:style-name="Text_20_body">The <text:span text:style-name="Source_20_Text">docs/</text:span> directory should contain project documentation that belongs with the <text:a xlink:type="simple" xlink:href="https://wiki.didosolutions.com/dido/99_annexes/annex-b-terms-and-definitions/r/repository" text:style-name="Internet_20_link" text:visited-style-name="Visited_20_Internet_20_Link">Repository</text:a>. This may include developer notes, Repository instructions, generated documentation references, design notes, script usage, <text:a xlink:type="simple" xlink:href="https://wiki.didosolutions.com/dido/99_annexes/annex-b-terms-and-definitions/n/node" text:style-name="Internet_20_link" text:visited-style-name="Visited_20_Internet_20_Link">Node</text:a> catalogue material, topic catalogue material, and acceptance documentation.</text:p>
      <text:p text:style-name="Text_20_body">A representative structure is:</text:p>
      <text:p text:style-name="Preformatted_20_Text">docs/<text:line-break/><text:s text:c="4"/>handbook/<text:line-break/><text:s text:c="4"/>developer-notes/<text:line-break/><text:s text:c="4"/>nodes/<text:line-break/><text:s text:c="4"/>topics/<text:line-break/><text:s text:c="4"/>scripts/<text:line-break/><text:s text:c="4"/>acceptance/</text:p>
      <text:p text:style-name="Text_20_body">The team should use Repository documentation to explain implementation-specific details. The architecture documents remain authoritative for conceptual, logical, and <text:a xlink:type="simple" xlink:href="https://wiki.didosolutions.com/dido/99_annexes/annex-b-terms-and-definitions/d/domain" text:style-name="Internet_20_link" text:visited-style-name="Visited_20_Internet_20_Link">Domain</text:a> meaning. Repository documentation should help developers understand how the Phase 0 implementation expresses those architectural decisions.</text:p>
      <text:p text:style-name="Text_20_body">Documentation should stay close to the <text:a xlink:type="simple" xlink:href="https://wiki.didosolutions.com/dido/99_annexes/annex-b-terms-and-definitions/a/artifact" text:style-name="Internet_20_link" text:visited-style-name="Visited_20_Internet_20_Link">Artifacts</text:a> it explains when practical. For example, script documentation should match actual script behaviour, Node documentation should match actual Node responsibilities, and topic documentation should match the <text:a xlink:type="simple" xlink:href="https://wiki.didosolutions.com/dido/99_annexes/annex-b-terms-and-definitions/i/idl" text:style-name="Internet_20_link" text:visited-style-name="Visited_20_Internet_20_Link">IDL</text:a> and <text:a xlink:type="simple" xlink:href="https://wiki.didosolutions.com/dido/99_annexes/annex-b-terms-and-definitions/d/dds" text:style-name="Internet_20_link" text:visited-style-name="Visited_20_Internet_20_Link">DDS</text:a> topic definitions used by the implement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1:49</meta:creation-date>
    <dc:creator>Generated</dc:creator>
    <dc:date>2026-08-22T14::21:49</dc:date>
    <dc:language>en-US</dc:language>
    <meta:editing-cycles>1</meta:editing-cycles>
    <meta:editing-duration>PT0S</meta:editing-duration>
    <dc:title>fxdemo:05-part:04-repository-layout:04-8-documentation-directories:start</dc:title>
  </office:meta>
</office:document-meta>
</file>