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4-repository-layout:04-7-test-directories:start"/><text:bookmark-start text:name="__RefHeading___test_directories_1"/><text:bookmark-start text:name="test_directories"/>4.7 Test Directories<text:bookmark-end text:name="__RefHeading___test_directories_1"/><text:bookmark-end text:name="test_directorie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4-repository-layout/start" text:style-name="Internet_20_link" text:visited-style-name="Visited_20_Internet_20_Link"> Return to Repository Layout </text:a></text:p>
      <text:p text:style-name="Text_20_body">The <text:span text:style-name="Source_20_Text">tests/</text:span> directory should contain tests and <text:a xlink:type="simple" xlink:href="https://wiki.didosolutions.com/dido/99_annexes/annex-b-terms-and-definitions/v/validation" text:style-name="Internet_20_link" text:visited-style-name="Visited_20_Internet_20_Link">Validation</text:a> checks for the Phase 0 <text:a xlink:type="simple" xlink:href="https://wiki.didosolutions.com/dido/99_annexes/annex-b-terms-and-definitions/b/baseline" text:style-name="Internet_20_link" text:visited-style-name="Visited_20_Internet_20_Link">Baseline</text:a>. These may include script tests, <text:a xlink:type="simple" xlink:href="https://wiki.didosolutions.com/dido/99_annexes/annex-b-terms-and-definitions/t/type" text:style-name="Internet_20_link" text:visited-style-name="Visited_20_Internet_20_Link">Type</text:a> generation checks, <text:a xlink:type="simple" xlink:href="https://wiki.didosolutions.com/dido/99_annexes/annex-b-terms-and-definitions/c/configuration" text:style-name="Internet_20_link" text:visited-style-name="Visited_20_Internet_20_Link">Configuration</text:a> Validation, <text:a xlink:type="simple" xlink:href="https://wiki.didosolutions.com/dido/99_annexes/annex-b-terms-and-definitions/n/node" text:style-name="Internet_20_link" text:visited-style-name="Visited_20_Internet_20_Link">Node</text:a> <text:a xlink:type="simple" xlink:href="https://wiki.didosolutions.com/dido/99_annexes/annex-b-terms-and-definitions/l/lifecycle" text:style-name="Internet_20_link" text:visited-style-name="Visited_20_Internet_20_Link">Lifecycle</text:a> checks, <text:a xlink:type="simple" xlink:href="https://wiki.didosolutions.com/dido/99_annexes/annex-b-terms-and-definitions/c/control_plane" text:style-name="Internet_20_link" text:visited-style-name="Visited_20_Internet_20_Link">Control Plane</text:a> topic checks, container execution checks, and acceptance tests.</text:p>
      <text:p text:style-name="Text_20_body">A representative structure is:</text:p>
      <text:p text:style-name="Preformatted_20_Text">tests/<text:line-break/><text:s text:c="4"/>scripts/<text:line-break/><text:s text:c="4"/>generation/<text:line-break/><text:s text:c="4"/>config/<text:line-break/><text:s text:c="4"/>nodes/<text:line-break/><text:s text:c="4"/>control-plane/<text:line-break/><text:s text:c="4"/>containers/<text:line-break/><text:s text:c="4"/>acceptance/</text:p>
      <text:p text:style-name="Text_20_body">Tests should support repeatability and review. A developer should be able to run the relevant tests after changing source files, scripts, Configuration, <text:a xlink:type="simple" xlink:href="https://wiki.didosolutions.com/dido/99_annexes/annex-b-terms-and-definitions/i/idl" text:style-name="Internet_20_link" text:visited-style-name="Visited_20_Internet_20_Link">IDL</text:a> definitions, containers, or generated <text:a xlink:type="simple" xlink:href="https://wiki.didosolutions.com/dido/99_annexes/annex-b-terms-and-definitions/a/artifact" text:style-name="Internet_20_link" text:visited-style-name="Visited_20_Internet_20_Link">Artifact</text:a> workflows.</text:p>
      <text:p text:style-name="Text_20_body">The team should distinguish development tests from acceptance <text:a xlink:type="simple" xlink:href="https://wiki.didosolutions.com/dido/99_annexes/annex-b-terms-and-definitions/e/evidence" text:style-name="Internet_20_link" text:visited-style-name="Visited_20_Internet_20_Link">Evidence</text:a>. Tests help the team check behaviour during development. Evidence Artifacts document what the team observed during Validation of the Phase 0 Baselin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3:48</meta:creation-date>
    <dc:creator>Generated</dc:creator>
    <dc:date>2026-08-22T15::13:48</dc:date>
    <dc:language>en-US</dc:language>
    <meta:editing-cycles>1</meta:editing-cycles>
    <meta:editing-duration>PT0S</meta:editing-duration>
    <dc:title>fxdemo:05-part:04-repository-layout:04-7-test-directories:start</dc:title>
  </office:meta>
</office:document-meta>
</file>