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4-repository-layout:04-5-configuration-directories:start"/><text:bookmark-start text:name="__RefHeading___configuration_directories_1"/><text:bookmark-start text:name="configuration_directories"/>4.5 Configuration Directories<text:bookmark-end text:name="__RefHeading___configuration_directories_1"/><text:bookmark-end text:name="configuration_directorie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4-repository-layout/start" text:style-name="Internet_20_link" text:visited-style-name="Visited_20_Internet_20_Link"> Return to Repository Layout </text:a></text:p>
      <text:p text:style-name="Text_20_body">The <text:span text:style-name="Source_20_Text">config/</text:span> directory should contain <text:a xlink:type="simple" xlink:href="https://wiki.didosolutions.com/dido/99_annexes/annex-b-terms-and-definitions/c/configuration" text:style-name="Internet_20_link" text:visited-style-name="Visited_20_Internet_20_Link">Configuration</text:a> files that developers and runtime scripts use to build, run, observe, and validate the Phase 0 <text:a xlink:type="simple" xlink:href="https://wiki.didosolutions.com/dido/99_annexes/annex-b-terms-and-definitions/b/baseline" text:style-name="Internet_20_link" text:visited-style-name="Visited_20_Internet_20_Link">Baseline</text:a>. These may include <text:a xlink:type="simple" xlink:href="https://wiki.didosolutions.com/dido/99_annexes/annex-b-terms-and-definitions/n/node" text:style-name="Internet_20_link" text:visited-style-name="Visited_20_Internet_20_Link">Node</text:a> Configuration files, <text:a xlink:type="simple" xlink:href="https://wiki.didosolutions.com/dido/99_annexes/annex-b-terms-and-definitions/d/dds" text:style-name="Internet_20_link" text:visited-style-name="Visited_20_Internet_20_Link">DDS</text:a> Configuration files, <text:a xlink:type="simple" xlink:href="https://wiki.didosolutions.com/dido/99_annexes/annex-b-terms-and-definitions/q/qos" text:style-name="Internet_20_link" text:visited-style-name="Visited_20_Internet_20_Link">QoS</text:a> profile files, container Configuration files, logging Configuration files, and demonstration Configuration files.</text:p>
      <text:p text:style-name="Text_20_body">A representative structure is:</text:p>
      <text:p text:style-name="Preformatted_20_Text">config/<text:line-break/><text:s text:c="4"/>nodes/<text:line-break/><text:s text:c="4"/>dds/<text:line-break/><text:s text:c="4"/>qos/<text:line-break/><text:s text:c="4"/>logging/<text:line-break/><text:s text:c="4"/>demo/</text:p>
      <text:p text:style-name="Text_20_body">Configuration files should use predictable names and should avoid machine-specific assumptions. They should not depend on absolute local paths, developer-specific usernames, personal directories, or unrecorded environment variables.</text:p>
      <text:p text:style-name="Text_20_body">Where Configuration values differ across environments, the team should use templates, sample files, or documented environment variables. The <text:a xlink:type="simple" xlink:href="https://wiki.didosolutions.com/dido/99_annexes/annex-b-terms-and-definitions/r/repository" text:style-name="Internet_20_link" text:visited-style-name="Visited_20_Internet_20_Link">Repository</text:a> should distinguish shared Baseline Configuration from local developer overrid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9:40</meta:creation-date>
    <dc:creator>Generated</dc:creator>
    <dc:date>2026-08-22T12::39:40</dc:date>
    <dc:language>en-US</dc:language>
    <meta:editing-cycles>1</meta:editing-cycles>
    <meta:editing-duration>PT0S</meta:editing-duration>
    <dc:title>fxdemo:05-part:04-repository-layout:04-5-configuration-directories:start</dc:title>
  </office:meta>
</office:document-meta>
</file>