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4-repository-layout:04-4-generated-artifact-directories:start"/><text:bookmark-start text:name="__RefHeading___generated_artefact_directories_1"/><text:bookmark-start text:name="generated_artefact_directories"/>4.4 Generated Artefact Directories<text:bookmark-end text:name="__RefHeading___generated_artefact_directories_1"/><text:bookmark-end text:name="generated_artefact_directorie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4-repository-layout/start" text:style-name="Internet_20_link" text:visited-style-name="Visited_20_Internet_20_Link"> Return to Repository Layout </text:a></text:p>
      <text:p text:style-name="Text_20_body">The <text:span text:style-name="Source_20_Text">generated/</text:span> directory should contain <text:a xlink:type="simple" xlink:href="https://wiki.didosolutions.com/dido/99_annexes/annex-b-terms-and-definitions/a/artifact" text:style-name="Internet_20_link" text:visited-style-name="Visited_20_Internet_20_Link">Artifacts</text:a> produced by repeatable generation processes. These may include <text:a xlink:type="simple" xlink:href="https://wiki.didosolutions.com/dido/99_annexes/annex-b-terms-and-definitions/d/dds" text:style-name="Internet_20_link" text:visited-style-name="Visited_20_Internet_20_Link">DDS</text:a> language bindings, <text:a xlink:type="simple" xlink:href="https://wiki.didosolutions.com/dido/99_annexes/annex-b-terms-and-definitions/i/idl" text:style-name="Internet_20_link" text:visited-style-name="Visited_20_Internet_20_Link">IDL</text:a>-derived <text:a xlink:type="simple" xlink:href="https://wiki.didosolutions.com/dido/99_annexes/annex-b-terms-and-definitions/t/type" text:style-name="Internet_20_link" text:visited-style-name="Visited_20_Internet_20_Link">Types</text:a>, generated documentation, generated <text:a xlink:type="simple" xlink:href="https://wiki.didosolutions.com/dido/99_annexes/annex-b-terms-and-definitions/c/configuration" text:style-name="Internet_20_link" text:visited-style-name="Visited_20_Internet_20_Link">Configuration</text:a> fragments, or other outputs created from <text:a xlink:type="simple" xlink:href="https://wiki.didosolutions.com/dido/99_annexes/annex-b-terms-and-definitions/g/governed" text:style-name="Internet_20_link" text:visited-style-name="Visited_20_Internet_20_Link">Governed</text:a> source definitions.</text:p>
      <text:p text:style-name="Text_20_body">A representative structure is:</text:p>
      <text:p text:style-name="Preformatted_20_Text">generated/<text:line-break/><text:s text:c="4"/>dds/<text:line-break/><text:s text:c="4"/>docs/<text:line-break/><text:s text:c="4"/>config/</text:p>
      <text:p text:style-name="Text_20_body">The team should treat generated Artifacts as derived outputs. Each generated Artifact should trace back to a source definition, generation command, or generation script. The <text:a xlink:type="simple" xlink:href="https://wiki.didosolutions.com/dido/99_annexes/annex-b-terms-and-definitions/r/repository" text:style-name="Internet_20_link" text:visited-style-name="Visited_20_Internet_20_Link">Repository</text:a> should make it clear whether generated Artifacts are committed to <text:a xlink:type="simple" xlink:href="https://wiki.didosolutions.com/dido/99_annexes/annex-b-terms-and-definitions/g/git" text:style-name="Internet_20_link" text:visited-style-name="Visited_20_Internet_20_Link">Git</text:a> or remain local build outputs.</text:p>
      <text:p text:style-name="Text_20_body">Generation processes should not overwrite handwritten source files. They should write outputs only to approved generated Artifact locations. If a generated Artifact requires manual modification, the team should revisit the generation process rather than turning the generated file into an undocumented handwritten Artifac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4:01</meta:creation-date>
    <dc:creator>Generated</dc:creator>
    <dc:date>2026-08-22T15::14:01</dc:date>
    <dc:language>en-US</dc:language>
    <meta:editing-cycles>1</meta:editing-cycles>
    <meta:editing-duration>PT0S</meta:editing-duration>
    <dc:title>fxdemo:05-part:04-repository-layout:04-4-generated-artifact-directories:start</dc:title>
  </office:meta>
</office:document-meta>
</file>