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4-repository-layout:04-3-source-directories:start"/><text:bookmark-start text:name="__RefHeading___source_directories_1"/><text:bookmark-start text:name="source_directories"/>4.3 Source Directories<text:bookmark-end text:name="__RefHeading___source_directories_1"/><text:bookmark-end text:name="source_directorie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4-repository-layout/start" text:style-name="Internet_20_link" text:visited-style-name="Visited_20_Internet_20_Link"> Return to Repository Layout </text:a></text:p>
      <text:p text:style-name="Text_20_body">The <text:span text:style-name="Source_20_Text">src/</text:span> directory should contain handwritten implementation source files. Developers should place <text:a xlink:type="simple" xlink:href="https://wiki.didosolutions.com/dido/99_annexes/annex-b-terms-and-definitions/n/node" text:style-name="Internet_20_link" text:visited-style-name="Visited_20_Internet_20_Link">Node</text:a> implementations, reusable runtime utilities, shared constants, command handlers, status publishers, <text:a xlink:type="simple" xlink:href="https://wiki.didosolutions.com/dido/99_annexes/annex-b-terms-and-definitions/c/configuration" text:style-name="Internet_20_link" text:visited-style-name="Visited_20_Internet_20_Link">Configuration</text:a> readers, logging helpers, and other handwritten runtime code under this directory.</text:p>
      <text:p text:style-name="Text_20_body">The team should organise <text:span text:style-name="Source_20_Text">src/</text:span> by implementation concern and, where useful, by language. For example, if Phase 0 uses more than one implementation language, the <text:a xlink:type="simple" xlink:href="https://wiki.didosolutions.com/dido/99_annexes/annex-b-terms-and-definitions/r/repository" text:style-name="Internet_20_link" text:visited-style-name="Visited_20_Internet_20_Link">Repository</text:a> may separate source code into language-specific subdirectories.</text:p>
      <text:p text:style-name="Text_20_body">A representative structure is:</text:p>
      <text:p text:style-name="Preformatted_20_Text">src/<text:line-break/><text:s text:c="4"/>nodes/<text:line-break/><text:s text:c="4"/>common/<text:line-break/><text:s text:c="4"/>control-plane/<text:line-break/><text:s text:c="4"/>data-plane/</text:p>
      <text:p text:style-name="Text_20_body">The <text:span text:style-name="Source_20_Text">src/nodes/</text:span> directory should contain Node-specific implementation code. The <text:span text:style-name="Source_20_Text">src/common/</text:span> directory should contain reusable support code that more than one Node uses. The <text:span text:style-name="Source_20_Text">src/control-plane/</text:span> directory should contain <text:a xlink:type="simple" xlink:href="https://wiki.didosolutions.com/dido/99_annexes/annex-b-terms-and-definitions/c/control_plane" text:style-name="Internet_20_link" text:visited-style-name="Visited_20_Internet_20_Link">Control Plane</text:a> support code, such as status reporting and command handling. The <text:span text:style-name="Source_20_Text">src/data-plane/</text:span> directory should contain <text:a xlink:type="simple" xlink:href="https://wiki.didosolutions.com/dido/99_annexes/annex-b-terms-and-definitions/d/data_plane" text:style-name="Internet_20_link" text:visited-style-name="Visited_20_Internet_20_Link">Data Plane</text:a> support code where Phase 0 requires it.</text:p>
      <text:p text:style-name="Text_20_body">Developers should not place generated code in <text:span text:style-name="Source_20_Text">src/</text:span>. Generated code should live under <text:span text:style-name="Source_20_Text">generated/</text:span> so that reviewers can distinguish handwritten implementation from reproducible generation outpu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50:42</meta:creation-date>
    <dc:creator>Generated</dc:creator>
    <dc:date>2026-08-22T17::50:42</dc:date>
    <dc:language>en-US</dc:language>
    <meta:editing-cycles>1</meta:editing-cycles>
    <meta:editing-duration>PT0S</meta:editing-duration>
    <dc:title>fxdemo:05-part:04-repository-layout:04-3-source-directories:start</dc:title>
  </office:meta>
</office:document-meta>
</file>