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5-part:04-repository-layout:04-2-top-level-repository-structure:start"/><text:bookmark-start text:name="__RefHeading___top-level_repository_structure_1"/><text:bookmark-start text:name="top-level_repository_structure"/>4.2 Top-Level Repository Structure<text:bookmark-end text:name="__RefHeading___top-level_repository_structure_1"/><text:bookmark-end text:name="top-level_repository_structure"/></text:h>
      <text:p text:style-name="Text_20_body"><text:a xlink:type="simple" xlink:href="https://wiki.didosolutions.com/fxdemo/05-part/start" text:style-name="Internet_20_link" text:visited-style-name="Visited_20_Internet_20_Link"> Go To Top </text:a></text:p>
      <text:p text:style-name="Text_20_body"><text:a xlink:type="simple" xlink:href="https://wiki.didosolutions.com/fxdemo/05-part/04-repository-layout/start" text:style-name="Internet_20_link" text:visited-style-name="Visited_20_Internet_20_Link"> Return to Repository Layout </text:a></text:p>
      <text:p text:style-name="Text_20_body">The top-level <text:a xlink:type="simple" xlink:href="https://wiki.didosolutions.com/dido/99_annexes/annex-b-terms-and-definitions/r/repository" text:style-name="Internet_20_link" text:visited-style-name="Visited_20_Internet_20_Link">Repository</text:a> structure should expose the main categories of Phase 0 implementation work. Each top-level directory should have a defined purpose and support one or more of the following: source control, generation, build execution, runtime execution, testing, documentation, or <text:a xlink:type="simple" xlink:href="https://wiki.didosolutions.com/dido/99_annexes/annex-b-terms-and-definitions/e/evidence" text:style-name="Internet_20_link" text:visited-style-name="Visited_20_Internet_20_Link">Evidence</text:a> collection.</text:p>
      <text:p text:style-name="Text_20_body">A representative Phase 0 Repository structure is:</text:p>
      <text:p text:style-name="Preformatted_20_Text">financial-systems-archetype-phase0/<text:line-break/><text:s text:c="4"/>docs/<text:line-break/><text:s text:c="4"/>idl/<text:line-break/><text:s text:c="4"/>src/<text:line-break/><text:s text:c="4"/>generated/<text:line-break/><text:s text:c="4"/>config/<text:line-break/><text:s text:c="4"/>scripts/<text:line-break/><text:s text:c="4"/>containers/<text:line-break/><text:s text:c="4"/>tests/<text:line-break/><text:s text:c="4"/>logs/</text:p>
      <text:p text:style-name="Text_20_body">The README file should explain the Repository's purpose, identify the current Phase 0 <text:a xlink:type="simple" xlink:href="https://wiki.didosolutions.com/dido/99_annexes/annex-b-terms-and-definitions/b/baseline" text:style-name="Internet_20_link" text:visited-style-name="Visited_20_Internet_20_Link">Baseline</text:a>, and point readers to the handbook, prerequisite checks, setup steps, build steps, run steps, stop steps, and <text:a xlink:type="simple" xlink:href="https://wiki.didosolutions.com/dido/99_annexes/annex-b-terms-and-definitions/a/acceptance_criteria" text:style-name="Internet_20_link" text:visited-style-name="Visited_20_Internet_20_Link">Acceptance Criteria</text:a>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38:38</meta:creation-date>
    <dc:creator>Generated</dc:creator>
    <dc:date>2026-08-22T12::38:38</dc:date>
    <dc:language>en-US</dc:language>
    <meta:editing-cycles>1</meta:editing-cycles>
    <meta:editing-duration>PT0S</meta:editing-duration>
    <dc:title>fxdemo:05-part:04-repository-layout:04-2-top-level-repository-structure:start</dc:title>
  </office:meta>
</office:document-meta>
</file>