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3-phase-0-baseline:03-5-repository-baseline:start"/><text:bookmark-start text:name="__RefHeading___repository_baseline_1"/><text:bookmark-start text:name="repository_baseline"/>3.5 Repository Baseline<text:bookmark-end text:name="__RefHeading___repository_baseline_1"/><text:bookmark-end text:name="repository_baseline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3-phase-0-baseline/start" text:style-name="Internet_20_link" text:visited-style-name="Visited_20_Internet_20_Link"> Return to Phase 0 Baseline </text:a></text:p>
      <text:p text:style-name="Text_20_body">The <text:a xlink:type="simple" xlink:href="https://wiki.didosolutions.com/dido/99_annexes/annex-b-terms-and-definitions/r/repository" text:style-name="Internet_20_link" text:visited-style-name="Visited_20_Internet_20_Link">Repository</text:a> <text:a xlink:type="simple" xlink:href="https://wiki.didosolutions.com/dido/99_annexes/annex-b-terms-and-definitions/b/baseline" text:style-name="Internet_20_link" text:visited-style-name="Visited_20_Internet_20_Link">Baseline</text:a> defines the initial structure, naming discipline, generated <text:a xlink:type="simple" xlink:href="https://wiki.didosolutions.com/dido/99_annexes/annex-b-terms-and-definitions/a/artifact" text:style-name="Internet_20_link" text:visited-style-name="Visited_20_Internet_20_Link">Artifact</text:a> locations, script locations, <text:a xlink:type="simple" xlink:href="https://wiki.didosolutions.com/dido/99_annexes/annex-b-terms-and-definitions/c/configuration" text:style-name="Internet_20_link" text:visited-style-name="Visited_20_Internet_20_Link">Configuration</text:a> locations, source locations, test locations, and documentation locations for Phase 0.</text:p>
      <text:p text:style-name="Text_20_body">The team uses the Repository Baseline to ensure that every developer works from the same structure. Developers should not create new top-level directories, naming patterns, generated file locations, or script conventions without an explicit reason and a corresponding update to the handbook or Repository documentation.</text:p>
      <text:p text:style-name="Text_20_body">The Repository Baseline should separate handwritten source files from generated Artifacts. It should also separate architecture-facing documentation, developer-facing documentation, Configuration, <text:a xlink:type="simple" xlink:href="https://wiki.didosolutions.com/dido/99_annexes/annex-b-terms-and-definitions/i/idl" text:style-name="Internet_20_link" text:visited-style-name="Visited_20_Internet_20_Link">IDL</text:a> definitions, build scripts, test Artifacts, logs, and runtime outputs. This separation protects reviewability and prevents generated or temporary Artifacts from becoming confused with <text:a xlink:type="simple" xlink:href="https://wiki.didosolutions.com/dido/99_annexes/annex-b-terms-and-definitions/g/governed" text:style-name="Internet_20_link" text:visited-style-name="Visited_20_Internet_20_Link">Governed</text:a> source material.</text:p>
      <text:p text:style-name="Text_20_body">The Repository Baseline also defines what <text:a xlink:type="simple" xlink:href="https://wiki.didosolutions.com/dido/99_annexes/annex-b-terms-and-definitions/g/git" text:style-name="Internet_20_link" text:visited-style-name="Visited_20_Internet_20_Link">Git</text:a> should track and what Git should ignore. Source definitions, scripts, Configuration templates, documentation, tests, and reproducible generation inputs should normally enter <text:a xlink:type="simple" xlink:href="https://wiki.didosolutions.com/dido/99_annexes/annex-b-terms-and-definitions/v/version_control" text:style-name="Internet_20_link" text:visited-style-name="Visited_20_Internet_20_Link">Version Control</text:a>. Local environment files, transient logs, build outputs, generated temporary files, and machine-specific settings should normally remain outside Version Control unless the team explicitly decides otherwis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4:03</meta:creation-date>
    <dc:creator>Generated</dc:creator>
    <dc:date>2026-08-22T14::24:03</dc:date>
    <dc:language>en-US</dc:language>
    <meta:editing-cycles>1</meta:editing-cycles>
    <meta:editing-duration>PT0S</meta:editing-duration>
    <dc:title>fxdemo:05-part:03-phase-0-baseline:03-5-repository-baseline:start</dc:title>
  </office:meta>
</office:document-meta>
</file>