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5-part:03-phase-0-baseline:03-3-fx-demo-logical-profile-baseline:start"/><text:bookmark-start text:name="__RefHeading___fx_demo_logical_profile_baseline_1"/><text:bookmark-start text:name="fx_demo_logical_profile_baseline"/>3.3 FX Demo Logical Profile Baseline<text:bookmark-end text:name="__RefHeading___fx_demo_logical_profile_baseline_1"/><text:bookmark-end text:name="fx_demo_logical_profile_baseline"/></text:h>
      <text:p text:style-name="Text_20_body"><text:a xlink:type="simple" xlink:href="https://wiki.didosolutions.com/fxdemo/05-part/start" text:style-name="Internet_20_link" text:visited-style-name="Visited_20_Internet_20_Link"> Go To Top </text:a></text:p>
      <text:p text:style-name="Text_20_body"><text:a xlink:type="simple" xlink:href="https://wiki.didosolutions.com/fxdemo/05-part/03-phase-0-baseline/start" text:style-name="Internet_20_link" text:visited-style-name="Visited_20_Internet_20_Link"> Return to Phase 0 Baseline </text:a></text:p>
      <text:p text:style-name="Text_20_body">The FX Demo Logical Profile <text:a xlink:type="simple" xlink:href="https://wiki.didosolutions.com/dido/99_annexes/annex-b-terms-and-definitions/b/baseline" text:style-name="Internet_20_link" text:visited-style-name="Visited_20_Internet_20_Link">Baseline</text:a> applies the reusable logical architecture to the foreign exchange demonstration context. It identifies the demonstration-specific logical <text:a xlink:type="simple" xlink:href="https://wiki.didosolutions.com/dido/99_annexes/annex-b-terms-and-definitions/n/node" text:style-name="Internet_20_link" text:visited-style-name="Visited_20_Internet_20_Link">Nodes</text:a>, topics, <text:a xlink:type="simple" xlink:href="https://wiki.didosolutions.com/dido/99_annexes/annex-b-terms-and-definitions/l/lifecycle" text:style-name="Internet_20_link" text:visited-style-name="Visited_20_Internet_20_Link">Lifecycle</text:a> concepts, and supporting <text:a xlink:type="simple" xlink:href="https://wiki.didosolutions.com/dido/99_annexes/annex-b-terms-and-definitions/a/artifact" text:style-name="Internet_20_link" text:visited-style-name="Visited_20_Internet_20_Link">Artifacts</text:a> that Phase 0 begins to realise.</text:p>
      <text:p text:style-name="Text_20_body">The team uses this profile to decide which Phase 0 Nodes and topics belong in the initial executable Baseline. The profile provides the context for the Hello World-style Node network and ensures that even simple Phase 0 Nodes represent future FX demonstration responsibilities.</text:p>
      <text:p text:style-name="Text_20_body">In Phase 0, the FX Demo Logical Profile does not require full ACTUS computation, complete <text:a xlink:type="simple" xlink:href="https://wiki.didosolutions.com/dido/99_annexes/annex-b-terms-and-definitions/t/transaction" text:style-name="Internet_20_link" text:visited-style-name="Visited_20_Internet_20_Link">Transaction</text:a> Lifecycle processing, full financial semantics, or external release governance. It provides the logical shape of the demonstration so that the first implementation Baseline grows in the right direction.</text:p>
      <text:p text:style-name="Text_20_body">The team should treat the FX Demo Logical Profile as the demonstration anchor. When developers add Nodes, topics, <text:a xlink:type="simple" xlink:href="https://wiki.didosolutions.com/dido/99_annexes/annex-b-terms-and-definitions/c/configuration" text:style-name="Internet_20_link" text:visited-style-name="Visited_20_Internet_20_Link">Configuration</text:a> files, generated <text:a xlink:type="simple" xlink:href="https://wiki.didosolutions.com/dido/99_annexes/annex-b-terms-and-definitions/t/type" text:style-name="Internet_20_link" text:visited-style-name="Visited_20_Internet_20_Link">Types</text:a>, or scripts, they should verify that these Artifacts support the agreed-upon FX demonstration profil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10:37</meta:creation-date>
    <dc:creator>Generated</dc:creator>
    <dc:date>2026-08-22T17::10:37</dc:date>
    <dc:language>en-US</dc:language>
    <meta:editing-cycles>1</meta:editing-cycles>
    <meta:editing-duration>PT0S</meta:editing-duration>
    <dc:title>fxdemo:05-part:03-phase-0-baseline:03-3-fx-demo-logical-profile-baseline:start</dc:title>
  </office:meta>
</office:document-meta>
</file>