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3-phase-0-baseline:03-2-logical-architecture-baseline:start"/><text:bookmark-start text:name="__RefHeading___logical_architecture_baseline_1"/><text:bookmark-start text:name="logical_architecture_baseline"/>3.2 Logical Architecture Baseline<text:bookmark-end text:name="__RefHeading___logical_architecture_baseline_1"/><text:bookmark-end text:name="logical_architecture_baselin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3-phase-0-baseline/start" text:style-name="Internet_20_link" text:visited-style-name="Visited_20_Internet_20_Link"> Return to Phase 0 Baseline </text:a></text:p>
      <text:p text:style-name="Text_20_body">The logical architecture <text:a xlink:type="simple" xlink:href="https://wiki.didosolutions.com/dido/99_annexes/annex-b-terms-and-definitions/b/baseline" text:style-name="Internet_20_link" text:visited-style-name="Visited_20_Internet_20_Link">Baseline</text:a> is derived from the reusable distributed, <text:a xlink:type="simple" xlink:href="https://wiki.didosolutions.com/dido/99_annexes/annex-b-terms-and-definitions/n/node" text:style-name="Internet_20_link" text:visited-style-name="Visited_20_Internet_20_Link">Node</text:a>-based Logical Architecture/<text:a xlink:type="simple" xlink:href="https://wiki.didosolutions.com/dido/99_annexes/annex-b-terms-and-definitions/p/platform_independent_model" text:style-name="Internet_20_link" text:visited-style-name="Visited_20_Internet_20_Link">PIM</text:a>. It defines the architectural pattern that Phase 0 implements in a limited form.</text:p>
      <text:p text:style-name="Text_20_body">The team uses this Baseline to keep implementation work aligned with the architecture rather than with accidental coding convenience. Nodes, topics, <text:a xlink:type="simple" xlink:href="https://wiki.didosolutions.com/dido/99_annexes/annex-b-terms-and-definitions/d/data" text:style-name="Internet_20_link" text:visited-style-name="Visited_20_Internet_20_Link">Data</text:a> structures, <text:a xlink:type="simple" xlink:href="https://wiki.didosolutions.com/dido/99_annexes/annex-b-terms-and-definitions/c/control_plane" text:style-name="Internet_20_link" text:visited-style-name="Visited_20_Internet_20_Link">Control Plane</text:a> interactions, <text:a xlink:type="simple" xlink:href="https://wiki.didosolutions.com/dido/99_annexes/annex-b-terms-and-definitions/d/data_plane" text:style-name="Internet_20_link" text:visited-style-name="Visited_20_Internet_20_Link">Data Plane</text:a> interactions, <text:a xlink:type="simple" xlink:href="https://wiki.didosolutions.com/dido/99_annexes/annex-b-terms-and-definitions/l/lifecycle" text:style-name="Internet_20_link" text:visited-style-name="Visited_20_Internet_20_Link">Lifecycle</text:a> behaviour, and observability patterns should trace back to the logical architecture.</text:p>
      <text:p text:style-name="Text_20_body">For Phase 0, the logical architecture Baseline focuses on the minimum network of Nodes required to demonstrate distributed participation and Control Plane visibility. The team should implement only the logical <text:a xlink:type="simple" xlink:href="https://wiki.didosolutions.com/dido/99_annexes/annex-b-terms-and-definitions/r/role" text:style-name="Internet_20_link" text:visited-style-name="Visited_20_Internet_20_Link">Roles</text:a> needed to show that Nodes can start, run, report status, respond to simple commands, stop, and produce observable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he logical architecture Baseline does not require Phase 0 to implement the full architecture. It requires Phase 0 to implement enough of the architecture to prove that the implementation pattern works and can support later expans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41</meta:creation-date>
    <dc:creator>Generated</dc:creator>
    <dc:date>2026-08-22T13::32:41</dc:date>
    <dc:language>en-US</dc:language>
    <meta:editing-cycles>1</meta:editing-cycles>
    <meta:editing-duration>PT0S</meta:editing-duration>
    <dc:title>fxdemo:05-part:03-phase-0-baseline:03-2-logical-architecture-baseline:start</dc:title>
  </office:meta>
</office:document-meta>
</file>