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3-phase-0-baseline:03-1-purpose-of-the-phase-0-baseline:start"/><text:bookmark-start text:name="__RefHeading___purpose_of_the_phase_0_baseline_1"/><text:bookmark-start text:name="purpose_of_the_phase_0_baseline"/>3.1 Purpose of the Phase 0 Baseline<text:bookmark-end text:name="__RefHeading___purpose_of_the_phase_0_baseline_1"/><text:bookmark-end text:name="purpose_of_the_phase_0_baseli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3-phase-0-baseline/start" text:style-name="Internet_20_link" text:visited-style-name="Visited_20_Internet_20_Link"> Return to Phase 0 Baseline </text:a></text:p>
      <text:p text:style-name="Text_20_body">The Phase 0 <text:a xlink:type="simple" xlink:href="https://wiki.didosolutions.com/dido/99_annexes/annex-b-terms-and-definitions/b/baseline" text:style-name="Internet_20_link" text:visited-style-name="Visited_20_Internet_20_Link">Baseline</text:a> gives the project its first executable implementation foundation. The team uses this Baseline to move from architecture and planning into repeatable development, execution, <text:a xlink:type="simple" xlink:href="https://wiki.didosolutions.com/dido/99_annexes/annex-b-terms-and-definitions/o/observation" text:style-name="Internet_20_link" text:visited-style-name="Visited_20_Internet_20_Link">Observation</text:a>, and review.</text:p>
      <text:p text:style-name="Text_20_body">The Baseline identifies what the team will build, how the team will organise it, which tools the team will use, which <text:a xlink:type="simple" xlink:href="https://wiki.didosolutions.com/dido/99_annexes/annex-b-terms-and-definitions/a/artifact" text:style-name="Internet_20_link" text:visited-style-name="Visited_20_Internet_20_Link">Artifacts</text:a> the team will generate, and how the team will decide whether Phase 0 has succeeded. It prevents implementation work from drifting into local experiments that only work on one developer’s machine or depend on undocumented assumptions.</text:p>
      <text:p text:style-name="Text_20_body">The Baseline also protects <text:a xlink:type="simple" xlink:href="https://wiki.didosolutions.com/dido/99_annexes/annex-b-terms-and-definitions/t/traceability" text:style-name="Internet_20_link" text:visited-style-name="Visited_20_Internet_20_Link">Traceability</text:a>. Each implementation Artifact should support a defined architectural purpose, implementation need, or developer <text:a xlink:type="simple" xlink:href="https://wiki.didosolutions.com/dido/99_annexes/annex-b-terms-and-definitions/w/workflow" text:style-name="Internet_20_link" text:visited-style-name="Visited_20_Internet_20_Link">Workflow</text:a>. A source file, <text:a xlink:type="simple" xlink:href="https://wiki.didosolutions.com/dido/99_annexes/annex-b-terms-and-definitions/i/idl" text:style-name="Internet_20_link" text:visited-style-name="Visited_20_Internet_20_Link">IDL</text:a> file, generated <text:a xlink:type="simple" xlink:href="https://wiki.didosolutions.com/dido/99_annexes/annex-b-terms-and-definitions/t/type" text:style-name="Internet_20_link" text:visited-style-name="Visited_20_Internet_20_Link">Type</text:a>, script, <text:a xlink:type="simple" xlink:href="https://wiki.didosolutions.com/dido/99_annexes/annex-b-terms-and-definitions/c/configuration" text:style-name="Internet_20_link" text:visited-style-name="Visited_20_Internet_20_Link">Configuration</text:a> file, container definition, log, topic, or <text:a xlink:type="simple" xlink:href="https://wiki.didosolutions.com/dido/99_annexes/annex-b-terms-and-definitions/n/node" text:style-name="Internet_20_link" text:visited-style-name="Visited_20_Internet_20_Link">Node</text:a> should not enter the Phase 0 <text:a xlink:type="simple" xlink:href="https://wiki.didosolutions.com/dido/99_annexes/annex-b-terms-and-definitions/r/repository" text:style-name="Internet_20_link" text:visited-style-name="Visited_20_Internet_20_Link">Repository</text:a> unless the team can explain why it belongs the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06</meta:creation-date>
    <dc:creator>Generated</dc:creator>
    <dc:date>2026-08-22T12::44:06</dc:date>
    <dc:language>en-US</dc:language>
    <meta:editing-cycles>1</meta:editing-cycles>
    <meta:editing-duration>PT0S</meta:editing-duration>
    <dc:title>fxdemo:05-part:03-phase-0-baseline:03-1-purpose-of-the-phase-0-baseline:start</dc:title>
  </office:meta>
</office:document-meta>
</file>