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2-relationship-to-the-architecture-documents:start"/><text:bookmark-start text:name="__RefHeading___relationship_to_the_architecture_documents_1"/><text:bookmark-start text:name="relationship_to_the_architecture_documents"/>2. Relationship to the Architecture Documents<text:bookmark-end text:name="__RefHeading___relationship_to_the_architecture_documents_1"/><text:bookmark-end text:name="relationship_to_the_architecture_document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This section explains how the Phase 0 Developer Handbook uses the preceding architecture documents and how the implementation team keeps Phase 0 aligned with them. This handbook does not replace the architecture documents. It turns their guidance into development conventions for a limited, executable Phase 0 <text:a xlink:type="simple" xlink:href="https://wiki.didosolutions.com/dido/99_annexes/annex-b-terms-and-definitions/b/baseline" text:style-name="Internet_20_link" text:visited-style-name="Visited_20_Internet_20_Link">Baseline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8:08</meta:creation-date>
    <dc:creator>Generated</dc:creator>
    <dc:date>2026-08-23T22::08:08</dc:date>
    <dc:language>en-US</dc:language>
    <meta:editing-cycles>1</meta:editing-cycles>
    <meta:editing-duration>PT0S</meta:editing-duration>
    <dc:title>fxdemo:05-part:02-relationship-to-the-architecture-documents:start</dc:title>
  </office:meta>
</office:document-meta>
</file>