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2-relationship-to-the-architecture-documents:02-6-relationship-to-generated-code-and-runtime-artifacts:start"/><text:bookmark-start text:name="__RefHeading___relationship_to_generated_code_and_runtime_artefacts_1"/><text:bookmark-start text:name="relationship_to_generated_code_and_runtime_artefacts"/>2.6 Relationship to Generated Code and Runtime Artefacts<text:bookmark-end text:name="__RefHeading___relationship_to_generated_code_and_runtime_artefacts_1"/><text:bookmark-end text:name="relationship_to_generated_code_and_runtime_artefact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2-relationship-to-the-architecture-documents/start" text:style-name="Internet_20_link" text:visited-style-name="Visited_20_Internet_20_Link"> Return to Relationship to the Architecture Documents </text:a></text:p>
      <text:p text:style-name="Text_20_body">Generated code and runtime <text:a xlink:type="simple" xlink:href="https://wiki.didosolutions.com/dido/99_annexes/annex-b-terms-and-definitions/a/artifact" text:style-name="Internet_20_link" text:visited-style-name="Visited_20_Internet_20_Link">Artifacts</text:a> project the architecture into implementation form. They do not become the architecture itself. The team should treat <text:a xlink:type="simple" xlink:href="https://wiki.didosolutions.com/dido/99_annexes/annex-b-terms-and-definitions/i/idl" text:style-name="Internet_20_link" text:visited-style-name="Visited_20_Internet_20_Link">IDL</text:a>-derived files, generated language bindings, <text:a xlink:type="simple" xlink:href="https://wiki.didosolutions.com/dido/99_annexes/annex-b-terms-and-definitions/c/container_image" text:style-name="Internet_20_link" text:visited-style-name="Visited_20_Internet_20_Link">Container Images</text:a>, logs, <text:a xlink:type="simple" xlink:href="https://wiki.didosolutions.com/dido/99_annexes/annex-b-terms-and-definitions/c/configuration" text:style-name="Internet_20_link" text:visited-style-name="Visited_20_Internet_20_Link">Configuration</text:a> files, and runtime outputs as Artifacts produced from <text:a xlink:type="simple" xlink:href="https://wiki.didosolutions.com/dido/99_annexes/annex-b-terms-and-definitions/g/governed" text:style-name="Internet_20_link" text:visited-style-name="Visited_20_Internet_20_Link">Governed</text:a> source material and repeatable processes.</text:p>
      <text:p text:style-name="Text_20_body">This handbook defines how the team separates generated Artifacts from handwritten source files. Generation processes should produce reproducible, identifiable, and <text:a xlink:type="simple" xlink:href="https://wiki.didosolutions.com/dido/99_annexes/annex-b-terms-and-definitions/t/traceability" text:style-name="Internet_20_link" text:visited-style-name="Visited_20_Internet_20_Link">Traceable</text:a> Artifacts. They should not overwrite handwritten source files. Runtime Artifacts, such as logs and container outputs, should provide <text:a xlink:type="simple" xlink:href="https://wiki.didosolutions.com/dido/99_annexes/annex-b-terms-and-definitions/e/evidence" text:style-name="Internet_20_link" text:visited-style-name="Visited_20_Internet_20_Link">Evidence</text:a> of execution. They should not define architectural meaning.</text:p>
      <text:p text:style-name="Text_20_body">This distinction protects the architectural discipline. The Phase 0 <text:a xlink:type="simple" xlink:href="https://wiki.didosolutions.com/dido/99_annexes/annex-b-terms-and-definitions/b/baseline" text:style-name="Internet_20_link" text:visited-style-name="Visited_20_Internet_20_Link">Baseline</text:a> should show that the team can generate, build, run, observe, and review implementation Artifacts without allowing generated code or runtime convenience to become the source of architectural truth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42</meta:creation-date>
    <dc:creator>Generated</dc:creator>
    <dc:date>2026-08-22T12::37:42</dc:date>
    <dc:language>en-US</dc:language>
    <meta:editing-cycles>1</meta:editing-cycles>
    <meta:editing-duration>PT0S</meta:editing-duration>
    <dc:title>fxdemo:05-part:02-relationship-to-the-architecture-documents:02-6-relationship-to-generated-code-and-runtime-artifacts:start</dc:title>
  </office:meta>
</office:document-meta>
</file>