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2-relationship-to-the-architecture-documents:02-5-relationship-to-the-phase-0-implementation-source-material:start"/><text:bookmark-start text:name="__RefHeading___relationship_to_the_phase_0_implementation_source_material_1"/><text:bookmark-start text:name="relationship_to_the_phase_0_implementation_source_material"/>2.5 Relationship to the Phase 0 Implementation Source Material<text:bookmark-end text:name="__RefHeading___relationship_to_the_phase_0_implementation_source_material_1"/><text:bookmark-end text:name="relationship_to_the_phase_0_implementation_source_material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2-relationship-to-the-architecture-documents/start" text:style-name="Internet_20_link" text:visited-style-name="Visited_20_Internet_20_Link"> Return to Relationship to the Architecture Documents </text:a></text:p>
      <text:p text:style-name="Text_20_body">Part 4 identifies the source material for the Phase 0 implementation. It defines the selected technology and <text:a xlink:type="simple" xlink:href="https://wiki.didosolutions.com/dido/99_annexes/annex-b-terms-and-definitions/r/repository" text:style-name="Internet_20_link" text:visited-style-name="Visited_20_Internet_20_Link">Repository</text:a> context and provides the material to support implementation planning.</text:p>
      <text:p text:style-name="Text_20_body">This handbook turns that source material into working guidance for developers and reviewers. It tells the team how to normalise the source material into the Repository, manage generated <text:a xlink:type="simple" xlink:href="https://wiki.didosolutions.com/dido/99_annexes/annex-b-terms-and-definitions/a/artifact" text:style-name="Internet_20_link" text:visited-style-name="Visited_20_Internet_20_Link">Artifacts</text:a>, run scripts, report <text:a xlink:type="simple" xlink:href="https://wiki.didosolutions.com/dido/99_annexes/annex-b-terms-and-definitions/n/node" text:style-name="Internet_20_link" text:visited-style-name="Visited_20_Internet_20_Link">Node</text:a> status, build and run containers, and validate the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Part 4 answers this question: What implementation source material supports Phase 0?</text:p>
      <text:p text:style-name="Text_20_body">This handbook answers this question: how should the team use that material to create a consistent Phase 0 executable Baseline?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44</meta:creation-date>
    <dc:creator>Generated</dc:creator>
    <dc:date>2026-08-22T14::22:44</dc:date>
    <dc:language>en-US</dc:language>
    <meta:editing-cycles>1</meta:editing-cycles>
    <meta:editing-duration>PT0S</meta:editing-duration>
    <dc:title>fxdemo:05-part:02-relationship-to-the-architecture-documents:02-5-relationship-to-the-phase-0-implementation-source-material:start</dc:title>
  </office:meta>
</office:document-meta>
</file>