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2-relationship-to-the-architecture-documents:02-1-parent-architecture-sources:start"/><text:bookmark-start text:name="__RefHeading___parent_architecture_sources_1"/><text:bookmark-start text:name="parent_architecture_sources"/>2.1 Parent Architecture Sources<text:bookmark-end text:name="__RefHeading___parent_architecture_sources_1"/><text:bookmark-end text:name="parent_architecture_source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2-relationship-to-the-architecture-documents/start" text:style-name="Internet_20_link" text:visited-style-name="Visited_20_Internet_20_Link"> Return to Relationship to the Architecture Documents </text:a></text:p>
      <text:p text:style-name="Text_20_body">The Phase 0 Developer Handbook uses the preceding parts of the Financial Systems <text:a xlink:type="simple" xlink:href="https://wiki.didosolutions.com/dido/99_annexes/annex-b-terms-and-definitions/a/archetype" text:style-name="Internet_20_link" text:visited-style-name="Visited_20_Internet_20_Link">Archetype</text:a> as its parent architecture sources. Those documents define the conceptual, logical, <text:a xlink:type="simple" xlink:href="https://wiki.didosolutions.com/dido/99_annexes/annex-b-terms-and-definitions/d/domain" text:style-name="Internet_20_link" text:visited-style-name="Visited_20_Internet_20_Link">Domain</text:a>, and implementation context for Phase 0.</text:p>
      <text:p text:style-name="Text_20_body">The primary parent sources are:</text:p>
      <text:p text:style-name="Text_20_body">Part 1, which establishes the conceptual foundation for the Financial Systems Archetype.Part 2, which defines the reusable distributed, <text:a xlink:type="simple" xlink:href="https://wiki.didosolutions.com/dido/99_annexes/annex-b-terms-and-definitions/n/node" text:style-name="Internet_20_link" text:visited-style-name="Visited_20_Internet_20_Link">Node</text:a>-based Logical Architecture / <text:a xlink:type="simple" xlink:href="https://wiki.didosolutions.com/dido/99_annexes/annex-b-terms-and-definitions/p/platform_independent_model" text:style-name="Internet_20_link" text:visited-style-name="Visited_20_Internet_20_Link">PIM</text:a>.Part 3, which defines the FX Demo Logical Profile and applies the reusable logical architecture to the foreign exchange demonstration context.Part 4, which identifies the Phase 0 implementation source material, selected technology, and <text:a xlink:type="simple" xlink:href="https://wiki.didosolutions.com/dido/99_annexes/annex-b-terms-and-definitions/r/repository" text:style-name="Internet_20_link" text:visited-style-name="Visited_20_Internet_20_Link">Repository</text:a> context.Part 5, this handbook, translates those sources into practical development guidance. It tells the team how to organise the Repository, prepare the environment, generate <text:a xlink:type="simple" xlink:href="https://wiki.didosolutions.com/dido/99_annexes/annex-b-terms-and-definitions/a/artifact" text:style-name="Internet_20_link" text:visited-style-name="Visited_20_Internet_20_Link">Artifacts</text:a>, implement Nodes, use <text:a xlink:type="simple" xlink:href="https://wiki.didosolutions.com/dido/99_annexes/annex-b-terms-and-definitions/d/dds" text:style-name="Internet_20_link" text:visited-style-name="Visited_20_Internet_20_Link">DDS</text:a>/<text:a xlink:type="simple" xlink:href="https://wiki.didosolutions.com/dido/99_annexes/annex-b-terms-and-definitions/i/idl" text:style-name="Internet_20_link" text:visited-style-name="Visited_20_Internet_20_Link">IDL</text:a>, run scripts, build containers, collect logs, and validate the Phase 0 Baseli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3:37</meta:creation-date>
    <dc:creator>Generated</dc:creator>
    <dc:date>2026-08-22T16::13:37</dc:date>
    <dc:language>en-US</dc:language>
    <meta:editing-cycles>1</meta:editing-cycles>
    <meta:editing-duration>PT0S</meta:editing-duration>
    <dc:title>fxdemo:05-part:02-relationship-to-the-architecture-documents:02-1-parent-architecture-sources:start</dc:title>
  </office:meta>
</office:document-meta>
</file>