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1-purpose-and-scope:start"/><text:bookmark-start text:name="__RefHeading___purpose_and_scope_1"/><text:bookmark-start text:name="purpose_and_scope"/>1. Purpose and Scope<text:bookmark-end text:name="__RefHeading___purpose_and_scope_1"/><text:bookmark-end text:name="purpose_and_scope"/></text:h>
      <text:p text:style-name="Text_20_body"><text:a xlink:type="simple" xlink:href="https://wiki.didosolutions.com/fxdemo/05-part/start" text:style-name="Internet_20_link" text:visited-style-name="Visited_20_Internet_20_Link"> Go To Top </text:a></text:p>
      <text:p text:style-name="Text_20_body">This section defines the purpose of the Phase 0 Developer Handbook, the scope of the Phase 0 implementation baseline, the intended audience for this part, and the way the handbook should be used. The handbook is intended to provide practical implementation guidance while preserving alignment with the architectural material established in the preceding parts of the Financial Systems Archetype.</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8:31</meta:creation-date>
    <dc:creator>Generated</dc:creator>
    <dc:date>2026-08-22T13::28:31</dc:date>
    <dc:language>en-US</dc:language>
    <meta:editing-cycles>1</meta:editing-cycles>
    <meta:editing-duration>PT0S</meta:editing-duration>
    <dc:title>fxdemo:05-part:01-purpose-and-scope:start</dc:title>
  </office:meta>
</office:document-meta>
</file>