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1-purpose-and-scope:01-4-how-to-use-this-handbook:start"/><text:bookmark-start text:name="__RefHeading___how_to_use_this_handbook_1"/><text:bookmark-start text:name="how_to_use_this_handbook"/>1.4 How to Use This Handbook<text:bookmark-end text:name="__RefHeading___how_to_use_this_handbook_1"/><text:bookmark-end text:name="how_to_use_this_handbook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1-purpose-and-scope/start" text:style-name="Internet_20_link" text:visited-style-name="Visited_20_Internet_20_Link"> Return to Purpose and Scope </text:a></text:p>
      <text:p text:style-name="Text_20_body">This handbook should be used as the operational companion to the architecture documents. Parts 1 through 4 remain authoritative for conceptual framing, distributed logical architecture, the FX Demo Logical Profile, and Phase 0 implementation source material. This handbook provides the development conventions and execution practices needed to implement the Phase 0 <text:a xlink:type="simple" xlink:href="https://wiki.didosolutions.com/dido/99_annexes/annex-b-terms-and-definitions/b/baseline" text:style-name="Internet_20_link" text:visited-style-name="Visited_20_Internet_20_Link">Baseline</text:a> consistently.</text:p>
      <text:p text:style-name="Text_20_body">Developers should use the handbook before creating or modifying implementation <text:a xlink:type="simple" xlink:href="https://wiki.didosolutions.com/dido/99_annexes/annex-b-terms-and-definitions/a/artifact" text:style-name="Internet_20_link" text:visited-style-name="Visited_20_Internet_20_Link">Artifacts</text:a>. <text:a xlink:type="simple" xlink:href="https://wiki.didosolutions.com/dido/99_annexes/annex-b-terms-and-definitions/r/repository" text:style-name="Internet_20_link" text:visited-style-name="Visited_20_Internet_20_Link">Repository</text:a> structure, file naming, generated Artifacts, script conventions, <text:a xlink:type="simple" xlink:href="https://wiki.didosolutions.com/dido/99_annexes/annex-b-terms-and-definitions/n/node" text:style-name="Internet_20_link" text:visited-style-name="Visited_20_Internet_20_Link">Node</text:a> behaviour, logging, <text:a xlink:type="simple" xlink:href="https://wiki.didosolutions.com/dido/99_annexes/annex-b-terms-and-definitions/e/exception_handling" text:style-name="Internet_20_link" text:visited-style-name="Visited_20_Internet_20_Link">Exception Handling</text:a>, and documentation expectations should be checked against this handbook before changes are committed.</text:p>
      <text:p text:style-name="Text_20_body">Reviewers should use the handbook as a checklist for implementation discipline. A change should not be accepted simply because it works locally. It should also be <text:a xlink:type="simple" xlink:href="https://wiki.didosolutions.com/dido/99_annexes/annex-b-terms-and-definitions/t/traceability" text:style-name="Internet_20_link" text:visited-style-name="Visited_20_Internet_20_Link">Traceable</text:a>, <text:a xlink:type="simple" xlink:href="https://wiki.didosolutions.com/dido/99_annexes/annex-b-terms-and-definitions/r/reproducibility" text:style-name="Internet_20_link" text:visited-style-name="Visited_20_Internet_20_Link">Reproducible</text:a>, documented, reviewable, and consistent with the Phase 0 Baseline.</text:p>
      <text:p text:style-name="Text_20_body">The handbook should also be treated as a living Baseline document. If the team makes a deliberate implementation decision that changes the expected Repository structure, tooling, scripts, generated Artifacts, Node pattern, or <text:a xlink:type="simple" xlink:href="https://wiki.didosolutions.com/dido/99_annexes/annex-b-terms-and-definitions/a/acceptance_criteria" text:style-name="Internet_20_link" text:visited-style-name="Visited_20_Internet_20_Link">Acceptance Criteria</text:a>, the handbook should be updated so that the written guidance and the actual implementation remain aligned.</text:p>
      <text:p text:style-name="Text_20_body">The practical test for this handbook is whether a qualified team member can use it to check out the Repository, prepare the environment, generate required Artifacts, build the containers, run the Node network, observe <text:a xlink:type="simple" xlink:href="https://wiki.didosolutions.com/dido/99_annexes/annex-b-terms-and-definitions/c/control_plane" text:style-name="Internet_20_link" text:visited-style-name="Visited_20_Internet_20_Link">Control Plane</text:a> status, stop the system, inspect logs, and understand whether the Phase 0 Baseline has met its Acceptance Criteria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8:42</meta:creation-date>
    <dc:creator>Generated</dc:creator>
    <dc:date>2026-08-22T18::08:42</dc:date>
    <dc:language>en-US</dc:language>
    <meta:editing-cycles>1</meta:editing-cycles>
    <meta:editing-duration>PT0S</meta:editing-duration>
    <dc:title>fxdemo:05-part:01-purpose-and-scope:01-4-how-to-use-this-handbook:start</dc:title>
  </office:meta>
</office:document-meta>
</file>