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1-purpose-and-scope:01-3-intended-audience:start"/><text:bookmark-start text:name="__RefHeading___intended_audience_1"/><text:bookmark-start text:name="intended_audience"/>1.3 Intended Audience<text:bookmark-end text:name="__RefHeading___intended_audience_1"/><text:bookmark-end text:name="intended_audienc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1-purpose-and-scope/start" text:style-name="Internet_20_link" text:visited-style-name="Visited_20_Internet_20_Link"> Return to Purpose and Scope </text:a></text:p>
      <text:p text:style-name="Text_20_body">This handbook is intended for developers, architects, reviewers, integration team members, demonstration participants, and project stakeholders who need to understand, create, run, inspect, or govern the Phase 0 implementation <text:a xlink:type="simple" xlink:href="https://wiki.didosolutions.com/dido/99_annexes/annex-b-terms-and-definitions/b/baseline" text:style-name="Internet_20_link" text:visited-style-name="Visited_20_Internet_20_Link">Baseline</text:a>.</text:p>
      <text:p text:style-name="Text_20_body">The primary audience includes developers who will create or modify Phase 0 source code, generated <text:a xlink:type="simple" xlink:href="https://wiki.didosolutions.com/dido/99_annexes/annex-b-terms-and-definitions/a/artifact" text:style-name="Internet_20_link" text:visited-style-name="Visited_20_Internet_20_Link">Artifacts</text:a>, scripts, <text:a xlink:type="simple" xlink:href="https://wiki.didosolutions.com/dido/99_annexes/annex-b-terms-and-definitions/c/configuration" text:style-name="Internet_20_link" text:visited-style-name="Visited_20_Internet_20_Link">Configuration</text:a> files, containers, and tests. These readers should use the handbook as the practical guide for <text:a xlink:type="simple" xlink:href="https://wiki.didosolutions.com/dido/99_annexes/annex-b-terms-and-definitions/r/repository" text:style-name="Internet_20_link" text:visited-style-name="Visited_20_Internet_20_Link">Repository</text:a> structure, naming, documentation, script behaviour, <text:a xlink:type="simple" xlink:href="https://wiki.didosolutions.com/dido/99_annexes/annex-b-terms-and-definitions/n/node" text:style-name="Internet_20_link" text:visited-style-name="Visited_20_Internet_20_Link">Node</text:a> behaviour, logging, and error handling.</text:p>
      <text:p text:style-name="Text_20_body">The audience also includes architects who need to verify that implementation Artifacts remain aligned with the Financial Systems <text:a xlink:type="simple" xlink:href="https://wiki.didosolutions.com/dido/99_annexes/annex-b-terms-and-definitions/a/archetype" text:style-name="Internet_20_link" text:visited-style-name="Visited_20_Internet_20_Link">Archetype</text:a>, the SIP-RA, the <text:a xlink:type="simple" xlink:href="https://wiki.didosolutions.com/dido/99_annexes/annex-b-terms-and-definitions/f/fdis-ra" text:style-name="Internet_20_link" text:visited-style-name="Visited_20_Internet_20_Link">FDIS-RA</text:a>, and the FX Demo Logical Profile. For these readers, the handbook provides the implementation-facing <text:a xlink:type="simple" xlink:href="https://wiki.didosolutions.com/dido/99_annexes/annex-b-terms-and-definitions/e/evidence" text:style-name="Internet_20_link" text:visited-style-name="Visited_20_Internet_20_Link">Evidence</text:a> that architectural concepts are being realised in a disciplined way.</text:p>
      <text:p text:style-name="Text_20_body">Technical reviewers should use the handbook to inspect whether changes conform to the expected conventions. This includes reviewing Repository layout, file naming, generated Artifacts, <text:a xlink:type="simple" xlink:href="https://wiki.didosolutions.com/dido/99_annexes/annex-b-terms-and-definitions/d/dds" text:style-name="Internet_20_link" text:visited-style-name="Visited_20_Internet_20_Link">DDS</text:a> topics, Node <text:a xlink:type="simple" xlink:href="https://wiki.didosolutions.com/dido/99_annexes/annex-b-terms-and-definitions/l/lifecycle" text:style-name="Internet_20_link" text:visited-style-name="Visited_20_Internet_20_Link">Lifecycle</text:a> behaviour, <text:a xlink:type="simple" xlink:href="https://wiki.didosolutions.com/dido/99_annexes/annex-b-terms-and-definitions/c/control_plane" text:style-name="Internet_20_link" text:visited-style-name="Visited_20_Internet_20_Link">Control Plane</text:a> reporting, script exit codes, logs, <text:a xlink:type="simple" xlink:href="https://wiki.didosolutions.com/dido/99_annexes/annex-b-terms-and-definitions/e/exception_handling" text:style-name="Internet_20_link" text:visited-style-name="Visited_20_Internet_20_Link">Exception Handling</text:a>, and acceptance Evidence.</text:p>
      <text:p text:style-name="Text_20_body">Integration and demonstration team members should use the handbook to build, run, stop, observe, and troubleshoot the Phase 0 Node network. Project leads and stakeholders may use it to understand what Phase 0 proves, what it does not prove, and what must be completed before the September 2026 demonstration.</text:p>
      <text:p text:style-name="Text_20_body">This handbook assumes that readers have a general technical background, but it does not assume that every reader is already familiar with DDS, <text:a xlink:type="simple" xlink:href="https://wiki.didosolutions.com/dido/99_annexes/annex-b-terms-and-definitions/i/idl" text:style-name="Internet_20_link" text:visited-style-name="Visited_20_Internet_20_Link">IDL</text:a>, ACTUS, SBVR, SIP-RA, or FDIS-RA. Where those concepts are required, the handbook identifies the relevant source material rather than repeating the full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12</meta:creation-date>
    <dc:creator>Generated</dc:creator>
    <dc:date>2026-08-22T12::40:12</dc:date>
    <dc:language>en-US</dc:language>
    <meta:editing-cycles>1</meta:editing-cycles>
    <meta:editing-duration>PT0S</meta:editing-duration>
    <dc:title>fxdemo:05-part:01-purpose-and-scope:01-3-intended-audience:start</dc:title>
  </office:meta>
</office:document-meta>
</file>