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02d94b204b9a3913945bf7a6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start"/><text:bookmark-start text:name="__RefHeading___part_4phase_0_implementation_profilepsm_1"/><text:bookmark-start text:name="part_4phase_0_implementation_profilepsm"/>Part 4: Phase 0 Implementation Profile / PSM<text:bookmark-end text:name="__RefHeading___part_4phase_0_implementation_profilepsm_1"/><text:bookmark-end text:name="part_4phase_0_implementation_profilepsm"/></text:h>
      <text:p text:style-name="Text_20_body"><text:a xlink:type="simple" xlink:href="https://wiki.didosolutions.com/fxdemo/start" text:style-name="Internet_20_link" text:visited-style-name="Visited_20_Internet_20_Link"> Go to The FX Demo Root</text:a></text:p>
      <text:p text:style-name="Plugin_Wrap_Paragraph_Centered"><draw:a xlink:type="simple" xlink:href="https://wiki.didosolutions.com/fxdemo/start"><draw:frame draw:style-name="mediacenter" draw:name="0" text:anchor-type="paragraph" draw:z-index="0" svg:width="10.583333333333cm" svg:height="5.7727272727273cm"><draw:image xlink:href="Pictures/bbd902d94b204b9a3913945bf7a60afc.png" xlink:type="simple" xlink:show="embed" xlink:actuate="onLoad"/></draw:frame></draw:a></text:p>
      <text:p text:style-name="Text_20_body"><text:span text:style-name="Strong_20_Emphasis"><text:span text:style-name="Emphasis">Financial Systems Archetype</text:span></text:span></text:p>
      <text:p text:style-name="Text_20_body"><text:span text:style-name="Strong_20_Emphasis"><text:span text:style-name="Emphasis">Foreign Exchange (FX) Demo</text:span></text:span>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<text:span text:style-name="underline"><text:span text:style-name="Strong_20_Emphasis">Part 4</text:span></text:span> defines the Phase 0 implementation profile for the FX Demo Reference Architecture. It maps the logical profile from Part 3 onto the selected Phase 0 technology stack, including DDS, IDL, Python, containerised nodes, local runtime configuration, and initial implementation artefacts. Part 4 identifies how the Phase 0 implementation realises the logical nodes, topics, messages, and runtime planes while preserving traceability back to the conceptual and logical architecture. It limits its scope to the Phase 0 platform-specific model and does not redefine the conceptual or logical architecture.</text:span></text:p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p text:style-name="Text_20_body">* <text:a xlink:type="simple" xlink:href="#fxdemo:04-part:start" text:style-name="Local_20_link" text:visited-style-name="Visited_20_Local_20_Link">Part 4: Phase 0 Implementation Profile / PSM</text:a></text:p>
      <text:a xlink:type="simple" xlink:href="https://wiki.didosolutions.com/fxdemo/04-part/00-foreword/start" text:style-name="Internet_20_link" text:visited-style-name="Visited_20_Internet_20_Link">Foreword</text:a>
      <text:a xlink:type="simple" xlink:href="https://wiki.didosolutions.com/fxdemo/04-part/00-introduction/start" text:style-name="Internet_20_link" text:visited-style-name="Visited_20_Internet_20_Link">Introduction</text:a>
      <text:a xlink:type="simple" xlink:href="https://wiki.didosolutions.com/fxdemo/04-part/01-scope/start" text:style-name="Internet_20_link" text:visited-style-name="Visited_20_Internet_20_Link">1. Scope</text:a>
      <text:a xlink:type="simple" xlink:href="https://wiki.didosolutions.com/fxdemo/04-part/02-relationship-to-parts-0-1-2-and-3/start" text:style-name="Internet_20_link" text:visited-style-name="Visited_20_Internet_20_Link">2. Relationship to Parts 0, 1, 2, and 3</text:a>
      <text:a xlink:type="simple" xlink:href="https://wiki.didosolutions.com/fxdemo/04-part/03-traceability-to-parent-and-source-architectures/start" text:style-name="Internet_20_link" text:visited-style-name="Visited_20_Internet_20_Link">3. Traceability to Parent and Source Architectures</text:a>
      <text:a xlink:type="simple" xlink:href="https://wiki.didosolutions.com/fxdemo/04-part/03-traceability-to-parent-and-source-architectures/03-1-traceability-to-sip-ra/start" text:style-name="Internet_20_link" text:visited-style-name="Visited_20_Internet_20_Link">3.1 Traceability to SIP-RA</text:a>
      <text:a xlink:type="simple" xlink:href="https://wiki.didosolutions.com/fxdemo/04-part/03-traceability-to-parent-and-source-architectures/03-2-alignment-with-fdis-ra/start" text:style-name="Internet_20_link" text:visited-style-name="Visited_20_Internet_20_Link">3.2 Alignment with FDIS-RA</text:a>
      <text:a xlink:type="simple" xlink:href="https://wiki.didosolutions.com/fxdemo/04-part/03-traceability-to-parent-and-source-architectures/03-3-traceability-to-part-1-conceptual-architecture/start" text:style-name="Internet_20_link" text:visited-style-name="Visited_20_Internet_20_Link">3.3 Traceability to Part 1 Conceptual Architecture</text:a>
      <text:a xlink:type="simple" xlink:href="https://wiki.didosolutions.com/fxdemo/04-part/03-traceability-to-parent-and-source-architectures/03-4-traceability-to-part-2-distributed-node-based-logical-architecture-pim/start" text:style-name="Internet_20_link" text:visited-style-name="Visited_20_Internet_20_Link">3.4 Traceability to Part 2 Distributed Node-Based Logical Architecture / PIM</text:a>
      <text:a xlink:type="simple" xlink:href="https://wiki.didosolutions.com/fxdemo/04-part/03-traceability-to-parent-and-source-architectures/03-5-traceability-to-part-3-fx-demo-logical-profile/start" text:style-name="Internet_20_link" text:visited-style-name="Visited_20_Internet_20_Link">3.5 Traceability to Part 3 FX Demo Logical Profile</text:a>
      <text:a xlink:type="simple" xlink:href="https://wiki.didosolutions.com/fxdemo/04-part/03-traceability-to-parent-and-source-architectures/03-6-traceability-to-phase-0-implementation-source-material/start" text:style-name="Internet_20_link" text:visited-style-name="Visited_20_Internet_20_Link">3.6 Traceability to Phase 0 Implementation Source Material</text:a>
      <text:a xlink:type="simple" xlink:href="https://wiki.didosolutions.com/fxdemo/04-part/03-traceability-to-parent-and-source-architectures/03-7-traceability-to-the-phase-0-developer-handbook/start" text:style-name="Internet_20_link" text:visited-style-name="Visited_20_Internet_20_Link">3.7 Traceability to the Phase 0 Developer Handbook</text:a>
      <text:a xlink:type="simple" xlink:href="https://wiki.didosolutions.com/fxdemo/04-part/03-traceability-to-parent-and-source-architectures/03-8-traceability-position/start" text:style-name="Internet_20_link" text:visited-style-name="Visited_20_Internet_20_Link">3.8 Traceability Position</text:a>
      <text:a xlink:type="simple" xlink:href="https://wiki.didosolutions.com/fxdemo/04-part/04-phase-0-implementation-profile-overview/start" text:style-name="Internet_20_link" text:visited-style-name="Visited_20_Internet_20_Link">4. Phase 0 Implementation Profile Overview</text:a>
      <text:a xlink:type="simple" xlink:href="https://wiki.didosolutions.com/fxdemo/04-part/04-phase-0-implementation-profile-overview/04-1-overview/start" text:style-name="Internet_20_link" text:visited-style-name="Visited_20_Internet_20_Link">4.1 Overview</text:a>
      <text:a xlink:type="simple" xlink:href="https://wiki.didosolutions.com/fxdemo/04-part/04-phase-0-implementation-profile-overview/04-2-phase-0-implementation-scope/start" text:style-name="Internet_20_link" text:visited-style-name="Visited_20_Internet_20_Link">4.2 Phase 0 Implementation Scope</text:a>
      <text:a xlink:type="simple" xlink:href="https://wiki.didosolutions.com/fxdemo/04-part/04-phase-0-implementation-profile-overview/04-3-phase-0-implementation-baseline/start" text:style-name="Internet_20_link" text:visited-style-name="Visited_20_Internet_20_Link">4.3 Phase 0 Implementation Baseline</text:a>
      <text:a xlink:type="simple" xlink:href="https://wiki.didosolutions.com/fxdemo/04-part/04-phase-0-implementation-profile-overview/04-4-phase-specific-nature-of-the-profile/start" text:style-name="Internet_20_link" text:visited-style-name="Visited_20_Internet_20_Link">4.4 Phase-Specific Nature of the Profile</text:a>
      <text:a xlink:type="simple" xlink:href="https://wiki.didosolutions.com/fxdemo/04-part/04-phase-0-implementation-profile-overview/04-5-relationship-to-the-fx-demo-logical-profile/start" text:style-name="Internet_20_link" text:visited-style-name="Visited_20_Internet_20_Link">4.5 Relationship to the FX Demo Logical Profile</text:a>
      <text:a xlink:type="simple" xlink:href="https://wiki.didosolutions.com/fxdemo/04-part/04-phase-0-implementation-profile-overview/04-6-relationship-to-later-development-phases/start" text:style-name="Internet_20_link" text:visited-style-name="Visited_20_Internet_20_Link">4.6 Relationship to Later Development Phases</text:a>
      <text:a xlink:type="simple" xlink:href="https://wiki.didosolutions.com/fxdemo/04-part/04-phase-0-implementation-profile-overview/04-7-phase-0-implementation-profile-summary/start" text:style-name="Internet_20_link" text:visited-style-name="Visited_20_Internet_20_Link">4.7 Phase 0 Implementation Profile Summary</text:a>
      <text:a xlink:type="simple" xlink:href="https://wiki.didosolutions.com/fxdemo/04-part/05-phase-0-implementation-principles/start" text:style-name="Internet_20_link" text:visited-style-name="Visited_20_Internet_20_Link">5. Phase 0 Implementation Principles</text:a>
      <text:a xlink:type="simple" xlink:href="https://wiki.didosolutions.com/fxdemo/04-part/05-phase-0-implementation-principles/05-1-overview/start" text:style-name="Internet_20_link" text:visited-style-name="Visited_20_Internet_20_Link">5.1 Overview</text:a>
      <text:a xlink:type="simple" xlink:href="https://wiki.didosolutions.com/fxdemo/04-part/05-phase-0-implementation-principles/05-2-implementation-artefacts-realise-logical-elements/start" text:style-name="Internet_20_link" text:visited-style-name="Visited_20_Internet_20_Link">5.2 Implementation Artefacts Realise Logical Elements</text:a>
      <text:a xlink:type="simple" xlink:href="https://wiki.didosolutions.com/fxdemo/04-part/05-phase-0-implementation-principles/05-3-traceability-before-code/start" text:style-name="Internet_20_link" text:visited-style-name="Visited_20_Internet_20_Link">5.3 Traceability before Code</text:a>
      <text:a xlink:type="simple" xlink:href="https://wiki.didosolutions.com/fxdemo/04-part/05-phase-0-implementation-principles/05-4-developer-handbook-before-coding/start" text:style-name="Internet_20_link" text:visited-style-name="Visited_20_Internet_20_Link">5.4 Developer Handbook before Coding</text:a>
      <text:a xlink:type="simple" xlink:href="https://wiki.didosolutions.com/fxdemo/04-part/05-phase-0-implementation-principles/05-5-generated-artefacts-before-manual-adaptation/start" text:style-name="Internet_20_link" text:visited-style-name="Visited_20_Internet_20_Link">5.5 Generated Artefacts before Manual Adaptation</text:a>
      <text:a xlink:type="simple" xlink:href="https://wiki.didosolutions.com/fxdemo/04-part/05-phase-0-implementation-principles/05-6-explicit-interfaces-before-hidden-coupling/start" text:style-name="Internet_20_link" text:visited-style-name="Visited_20_Internet_20_Link">5.6 Explicit Interfaces before Hidden Coupling</text:a>
      <text:a xlink:type="simple" xlink:href="https://wiki.didosolutions.com/fxdemo/04-part/05-phase-0-implementation-principles/05-7-runtime-plane-discipline-in-implementation/start" text:style-name="Internet_20_link" text:visited-style-name="Visited_20_Internet_20_Link">5.7 Runtime Plane Discipline in Implementation</text:a>
      <text:a xlink:type="simple" xlink:href="https://wiki.didosolutions.com/fxdemo/04-part/05-phase-0-implementation-principles/05-8-observable-behaviour-before-operational-evidence/start" text:style-name="Internet_20_link" text:visited-style-name="Visited_20_Internet_20_Link">5.8 Observable Behaviour before Operational Evidence</text:a>
      <text:a xlink:type="simple" xlink:href="https://wiki.didosolutions.com/fxdemo/04-part/05-phase-0-implementation-principles/05-9-minimal-phase-0-scope-before-expansion/start" text:style-name="Internet_20_link" text:visited-style-name="Visited_20_Internet_20_Link">5.9 Minimal Phase 0 Scope before Expansion</text:a>
      <text:a xlink:type="simple" xlink:href="https://wiki.didosolutions.com/fxdemo/04-part/05-phase-0-implementation-principles/05-10-phase-0-implementation-principles-summary/start" text:style-name="Internet_20_link" text:visited-style-name="Visited_20_Internet_20_Link">5.10 Phase 0 Implementation Principles Summary</text:a>
      <text:a xlink:type="simple" xlink:href="https://wiki.didosolutions.com/fxdemo/04-part/06-phase-0-implementation-preconditions/start" text:style-name="Internet_20_link" text:visited-style-name="Visited_20_Internet_20_Link">6. Phase 0 Implementation Preconditions</text:a>
      <text:a xlink:type="simple" xlink:href="https://wiki.didosolutions.com/fxdemo/04-part/06-phase-0-implementation-preconditions/06-1-overview/start" text:style-name="Internet_20_link" text:visited-style-name="Visited_20_Internet_20_Link">6.1 Overview</text:a>
      <text:a xlink:type="simple" xlink:href="https://wiki.didosolutions.com/fxdemo/04-part/06-phase-0-implementation-preconditions/06-2-part-3-working-baseline/start" text:style-name="Internet_20_link" text:visited-style-name="Visited_20_Internet_20_Link">6.2 Part 3 Working Baseline</text:a>
      <text:a xlink:type="simple" xlink:href="https://wiki.didosolutions.com/fxdemo/04-part/06-phase-0-implementation-preconditions/06-3-phase-0-developer-handbook/start" text:style-name="Internet_20_link" text:visited-style-name="Visited_20_Internet_20_Link">6.3 Phase 0 Developer Handbook</text:a>
      <text:a xlink:type="simple" xlink:href="https://wiki.didosolutions.com/fxdemo/04-part/06-phase-0-implementation-preconditions/06-4-repository-baseline/start" text:style-name="Internet_20_link" text:visited-style-name="Visited_20_Internet_20_Link">6.4 Repository Baseline</text:a>
      <text:a xlink:type="simple" xlink:href="https://wiki.didosolutions.com/fxdemo/04-part/06-phase-0-implementation-preconditions/06-5-idl-and-generation-baseline/start" text:style-name="Internet_20_link" text:visited-style-name="Visited_20_Internet_20_Link">6.5 IDL and Generation Baseline</text:a>
      <text:a xlink:type="simple" xlink:href="https://wiki.didosolutions.com/fxdemo/04-part/06-phase-0-implementation-preconditions/06-6-logging-and-exception-handling-baseline/start" text:style-name="Internet_20_link" text:visited-style-name="Visited_20_Internet_20_Link">6.6 Logging and Exception-Handling Baseline</text:a>
      <text:a xlink:type="simple" xlink:href="https://wiki.didosolutions.com/fxdemo/04-part/06-phase-0-implementation-preconditions/06-7-traceability-baseline/start" text:style-name="Internet_20_link" text:visited-style-name="Visited_20_Internet_20_Link">6.7 Traceability Baseline</text:a>
      <text:a xlink:type="simple" xlink:href="https://wiki.didosolutions.com/fxdemo/04-part/06-phase-0-implementation-preconditions/06-8-no-code-before-handbook-constraint/start" text:style-name="Internet_20_link" text:visited-style-name="Visited_20_Internet_20_Link">6.8 No-Code-Before-Handbook Constraint</text:a>
      <text:a xlink:type="simple" xlink:href="https://wiki.didosolutions.com/fxdemo/04-part/06-phase-0-implementation-preconditions/06-9-phase-0-implementation-preconditions-summary/start" text:style-name="Internet_20_link" text:visited-style-name="Visited_20_Internet_20_Link">6.9 Phase 0 Implementation Preconditions Summary</text:a>
      <text:a xlink:type="simple" xlink:href="https://wiki.didosolutions.com/fxdemo/04-part/07-phase-0-technology-selection-and-implementation-context/start" text:style-name="Internet_20_link" text:visited-style-name="Visited_20_Internet_20_Link">7. Phase 0 Technology Selection and Implementation Context</text:a>
      <text:a xlink:type="simple" xlink:href="https://wiki.didosolutions.com/fxdemo/04-part/07-phase-0-technology-selection-and-implementation-context/07-1-overview/start" text:style-name="Internet_20_link" text:visited-style-name="Visited_20_Internet_20_Link">7.1 Overview</text:a>
      <text:a xlink:type="simple" xlink:href="https://wiki.didosolutions.com/fxdemo/04-part/07-phase-0-technology-selection-and-implementation-context/07-2-dds-as-phase-0-communication-technology/start" text:style-name="Internet_20_link" text:visited-style-name="Visited_20_Internet_20_Link">7.2 DDS as Phase 0 Communication Technology</text:a>
      <text:a xlink:type="simple" xlink:href="https://wiki.didosolutions.com/fxdemo/04-part/07-phase-0-technology-selection-and-implementation-context/07-3-idl-as-phase-0-data-definition-mechanism/start" text:style-name="Internet_20_link" text:visited-style-name="Visited_20_Internet_20_Link">7.3 IDL as Phase 0 Data Definition Mechanism</text:a>
      <text:a xlink:type="simple" xlink:href="https://wiki.didosolutions.com/fxdemo/04-part/07-phase-0-technology-selection-and-implementation-context/07-4-qos-profiles-as-phase-0-communication-behaviour-controls/start" text:style-name="Internet_20_link" text:visited-style-name="Visited_20_Internet_20_Link">7.4 QoS Profiles as Phase 0 Communication Behaviour Controls</text:a>
      <text:a xlink:type="simple" xlink:href="https://wiki.didosolutions.com/fxdemo/04-part/07-phase-0-technology-selection-and-implementation-context/07-5-generated-types-as-phase-0-implementation-data-artefacts/start" text:style-name="Internet_20_link" text:visited-style-name="Visited_20_Internet_20_Link">7.5 Generated Types as Phase 0 Implementation Data Artefacts</text:a>
      <text:a xlink:type="simple" xlink:href="https://wiki.didosolutions.com/fxdemo/04-part/07-phase-0-technology-selection-and-implementation-context/07-6-python-as-phase-0-implementation-language/start" text:style-name="Internet_20_link" text:visited-style-name="Visited_20_Internet_20_Link">7.6 Python as Phase 0 Implementation Language</text:a>
      <text:a xlink:type="simple" xlink:href="https://wiki.didosolutions.com/fxdemo/04-part/07-phase-0-technology-selection-and-implementation-context/07-7-scripts-as-phase-0-build-and-execution-helpers/start" text:style-name="Internet_20_link" text:visited-style-name="Visited_20_Internet_20_Link">7.7 Scripts as Phase 0 Build and Execution Helpers</text:a>
      <text:a xlink:type="simple" xlink:href="https://wiki.didosolutions.com/fxdemo/04-part/07-phase-0-technology-selection-and-implementation-context/07-8-repository-structure-as-phase-0-implementation-organisation/start" text:style-name="Internet_20_link" text:visited-style-name="Visited_20_Internet_20_Link">7.8 Repository Structure as Phase 0 Implementation Organisation</text:a>
      <text:a xlink:type="simple" xlink:href="https://wiki.didosolutions.com/fxdemo/04-part/07-phase-0-technology-selection-and-implementation-context/07-9-technology-selection-boundaries/start" text:style-name="Internet_20_link" text:visited-style-name="Visited_20_Internet_20_Link">7.9 Technology Selection Boundaries</text:a>
      <text:a xlink:type="simple" xlink:href="https://wiki.didosolutions.com/fxdemo/04-part/07-phase-0-technology-selection-and-implementation-context/07-10-phase-0-technology-selection-summary/start" text:style-name="Internet_20_link" text:visited-style-name="Visited_20_Internet_20_Link">7.10 Phase 0 Technology Selection Summary</text:a>
      <text:a xlink:type="simple" xlink:href="https://wiki.didosolutions.com/fxdemo/04-part/08-mapping-from-fx-logical-nodes-to-implementation-artefacts/start" text:style-name="Internet_20_link" text:visited-style-name="Visited_20_Internet_20_Link">8. Mapping from FX Logical Nodes to Implementation Artefacts</text:a>
      <text:a xlink:type="simple" xlink:href="https://wiki.didosolutions.com/fxdemo/04-part/08-mapping-from-fx-logical-nodes-to-implementation-artefacts/08-1-overview/start" text:style-name="Internet_20_link" text:visited-style-name="Visited_20_Internet_20_Link">8.1 Overview</text:a>
      <text:a xlink:type="simple" xlink:href="https://wiki.didosolutions.com/fxdemo/04-part/08-mapping-from-fx-logical-nodes-to-implementation-artefacts/08-2-node-mapping-principles/start" text:style-name="Internet_20_link" text:visited-style-name="Visited_20_Internet_20_Link">8.2 Node Mapping Principles</text:a>
      <text:a xlink:type="simple" xlink:href="https://wiki.didosolutions.com/fxdemo/04-part/08-mapping-from-fx-logical-nodes-to-implementation-artefacts/08-3-implementation-artefact-categories-for-nodes/start" text:style-name="Internet_20_link" text:visited-style-name="Visited_20_Internet_20_Link">8.3 Implementation Artefact Categories for Nodes</text:a>
      <text:a xlink:type="simple" xlink:href="https://wiki.didosolutions.com/fxdemo/04-part/08-mapping-from-fx-logical-nodes-to-implementation-artefacts/08-4-fx-transaction-intake-node-mapping/start" text:style-name="Internet_20_link" text:visited-style-name="Visited_20_Internet_20_Link">8.4 FX Transaction Intake Node Mapping</text:a>
      <text:a xlink:type="simple" xlink:href="https://wiki.didosolutions.com/fxdemo/04-part/08-mapping-from-fx-logical-nodes-to-implementation-artefacts/08-5-fx-validation-node-mapping/start" text:style-name="Internet_20_link" text:visited-style-name="Visited_20_Internet_20_Link">8.5 FX Validation Node Mapping</text:a>
      <text:a xlink:type="simple" xlink:href="https://wiki.didosolutions.com/fxdemo/04-part/08-mapping-from-fx-logical-nodes-to-implementation-artefacts/08-6-fx-semantic-interpretation-node-mapping/start" text:style-name="Internet_20_link" text:visited-style-name="Visited_20_Internet_20_Link">8.6 FX Semantic Interpretation Node Mapping</text:a>
      <text:a xlink:type="simple" xlink:href="https://wiki.didosolutions.com/fxdemo/04-part/08-mapping-from-fx-logical-nodes-to-implementation-artefacts/08-7-fx-contract-state-node-mapping/start" text:style-name="Internet_20_link" text:visited-style-name="Visited_20_Internet_20_Link">8.7 FX Contract State Node Mapping</text:a>
      <text:a xlink:type="simple" xlink:href="https://wiki.didosolutions.com/fxdemo/04-part/08-mapping-from-fx-logical-nodes-to-implementation-artefacts/08-8-fx-cash-flow-computation-node-mapping/start" text:style-name="Internet_20_link" text:visited-style-name="Visited_20_Internet_20_Link">8.8 FX Cash-Flow Computation Node Mapping</text:a>
      <text:a xlink:type="simple" xlink:href="https://wiki.didosolutions.com/fxdemo/04-part/08-mapping-from-fx-logical-nodes-to-implementation-artefacts/08-9-fx-policy-and-release-node-mapping/start" text:style-name="Internet_20_link" text:visited-style-name="Visited_20_Internet_20_Link">8.9 FX Policy and Release Node Mapping</text:a>
      <text:a xlink:type="simple" xlink:href="https://wiki.didosolutions.com/fxdemo/04-part/08-mapping-from-fx-logical-nodes-to-implementation-artefacts/08-10-fx-audit-and-provenance-node-mapping/start" text:style-name="Internet_20_link" text:visited-style-name="Visited_20_Internet_20_Link">8.10 FX Audit and Provenance Node Mapping</text:a>
      <text:a xlink:type="simple" xlink:href="https://wiki.didosolutions.com/fxdemo/04-part/08-mapping-from-fx-logical-nodes-to-implementation-artefacts/08-11-fx-health-and-observability-node-mapping/start" text:style-name="Internet_20_link" text:visited-style-name="Visited_20_Internet_20_Link">8.11 FX Health and Observability Node Mapping</text:a>
      <text:a xlink:type="simple" xlink:href="https://wiki.didosolutions.com/fxdemo/04-part/08-mapping-from-fx-logical-nodes-to-implementation-artefacts/08-12-fx-registry-and-coordination-node-mapping/start" text:style-name="Internet_20_link" text:visited-style-name="Visited_20_Internet_20_Link">8.12 FX Registry and Coordination Node Mapping</text:a>
      <text:a xlink:type="simple" xlink:href="https://wiki.didosolutions.com/fxdemo/04-part/08-mapping-from-fx-logical-nodes-to-implementation-artefacts/08-13-fx-replay-and-reconstruction-node-mapping/start" text:style-name="Internet_20_link" text:visited-style-name="Visited_20_Internet_20_Link">8.13 FX Replay and Reconstruction Node Mapping</text:a>
      <text:a xlink:type="simple" xlink:href="https://wiki.didosolutions.com/fxdemo/04-part/08-mapping-from-fx-logical-nodes-to-implementation-artefacts/08-14-external-oversight-participant-mapping/start" text:style-name="Internet_20_link" text:visited-style-name="Visited_20_Internet_20_Link">8.14 External Oversight Participant Mapping</text:a>
      <text:a xlink:type="simple" xlink:href="https://wiki.didosolutions.com/fxdemo/04-part/08-mapping-from-fx-logical-nodes-to-implementation-artefacts/08-15-fx-logical-node-mapping-summary/start" text:style-name="Internet_20_link" text:visited-style-name="Visited_20_Internet_20_Link">8.15 FX Logical Node Mapping Summary</text:a>
      <text:a xlink:type="simple" xlink:href="https://wiki.didosolutions.com/fxdemo/04-part/09-mapping-from-fx-logical-communication-endpoints-to-dds-topics/start" text:style-name="Internet_20_link" text:visited-style-name="Visited_20_Internet_20_Link">9. Mapping from FX Logical Communication Endpoints to DDS Topics</text:a>
      <text:a xlink:type="simple" xlink:href="https://wiki.didosolutions.com/fxdemo/04-part/09-mapping-from-fx-logical-communication-endpoints-to-dds-topics/09-1-overview/start" text:style-name="Internet_20_link" text:visited-style-name="Visited_20_Internet_20_Link">9.1 Overview</text:a>
      <text:a xlink:type="simple" xlink:href="https://wiki.didosolutions.com/fxdemo/04-part/09-mapping-from-fx-logical-communication-endpoints-to-dds-topics/09-2-topic-mapping-principles/start" text:style-name="Internet_20_link" text:visited-style-name="Visited_20_Internet_20_Link">9.2 Topic Mapping Principles</text:a>
      <text:a xlink:type="simple" xlink:href="https://wiki.didosolutions.com/fxdemo/04-part/09-mapping-from-fx-logical-communication-endpoints-to-dds-topics/09-3-dds-topic-naming-principles/start" text:style-name="Internet_20_link" text:visited-style-name="Visited_20_Internet_20_Link">9.3 DDS Topic Naming Principles</text:a>
      <text:a xlink:type="simple" xlink:href="https://wiki.didosolutions.com/fxdemo/04-part/09-mapping-from-fx-logical-communication-endpoints-to-dds-topics/09-4-fx-transaction-intake-topic-mapping/start" text:style-name="Internet_20_link" text:visited-style-name="Visited_20_Internet_20_Link">9.4 FX Transaction Intake Topic Mapping</text:a>
      <text:a xlink:type="simple" xlink:href="https://wiki.didosolutions.com/fxdemo/04-part/09-mapping-from-fx-logical-communication-endpoints-to-dds-topics/09-5-fx-validation-result-topic-mapping/start" text:style-name="Internet_20_link" text:visited-style-name="Visited_20_Internet_20_Link">9.5 FX Validation Result Topic Mapping</text:a>
      <text:a xlink:type="simple" xlink:href="https://wiki.didosolutions.com/fxdemo/04-part/09-mapping-from-fx-logical-communication-endpoints-to-dds-topics/09-6-fx-semantic-interpretation-topic-mapping/start" text:style-name="Internet_20_link" text:visited-style-name="Visited_20_Internet_20_Link">9.6 FX Semantic Interpretation Topic Mapping</text:a>
      <text:a xlink:type="simple" xlink:href="https://wiki.didosolutions.com/fxdemo/04-part/09-mapping-from-fx-logical-communication-endpoints-to-dds-topics/09-7-fx-contract-state-topic-mapping/start" text:style-name="Internet_20_link" text:visited-style-name="Visited_20_Internet_20_Link">9.7 FX Contract State Topic Mapping</text:a>
      <text:a xlink:type="simple" xlink:href="https://wiki.didosolutions.com/fxdemo/04-part/09-mapping-from-fx-logical-communication-endpoints-to-dds-topics/09-8-fx-cash-flow-obligation-topic-mapping/start" text:style-name="Internet_20_link" text:visited-style-name="Visited_20_Internet_20_Link">9.8 FX Cash-Flow Obligation Topic Mapping</text:a>
      <text:a xlink:type="simple" xlink:href="https://wiki.didosolutions.com/fxdemo/04-part/09-mapping-from-fx-logical-communication-endpoints-to-dds-topics/09-9-fx-policy-decision-topic-mapping/start" text:style-name="Internet_20_link" text:visited-style-name="Visited_20_Internet_20_Link">9.9 FX Policy Decision Topic Mapping</text:a>
      <text:a xlink:type="simple" xlink:href="https://wiki.didosolutions.com/fxdemo/04-part/09-mapping-from-fx-logical-communication-endpoints-to-dds-topics/09-10-fx-release-package-topic-mapping/start" text:style-name="Internet_20_link" text:visited-style-name="Visited_20_Internet_20_Link">9.10 FX Release Package Topic Mapping</text:a>
      <text:a xlink:type="simple" xlink:href="https://wiki.didosolutions.com/fxdemo/04-part/09-mapping-from-fx-logical-communication-endpoints-to-dds-topics/09-11-fx-audit-record-topic-mapping/start" text:style-name="Internet_20_link" text:visited-style-name="Visited_20_Internet_20_Link">9.11 FX Audit Record Topic Mapping</text:a>
      <text:a xlink:type="simple" xlink:href="https://wiki.didosolutions.com/fxdemo/04-part/09-mapping-from-fx-logical-communication-endpoints-to-dds-topics/09-12-fx-provenance-record-topic-mapping/start" text:style-name="Internet_20_link" text:visited-style-name="Visited_20_Internet_20_Link">9.12 FX Provenance Record Topic Mapping</text:a>
      <text:a xlink:type="simple" xlink:href="https://wiki.didosolutions.com/fxdemo/04-part/09-mapping-from-fx-logical-communication-endpoints-to-dds-topics/09-13-fx-node-status-topic-mapping/start" text:style-name="Internet_20_link" text:visited-style-name="Visited_20_Internet_20_Link">9.13 FX Node Status Topic Mapping</text:a>
      <text:a xlink:type="simple" xlink:href="https://wiki.didosolutions.com/fxdemo/04-part/09-mapping-from-fx-logical-communication-endpoints-to-dds-topics/09-14-fx-control-command-topic-mapping/start" text:style-name="Internet_20_link" text:visited-style-name="Visited_20_Internet_20_Link">9.14 FX Control Command Topic Mapping</text:a>
      <text:a xlink:type="simple" xlink:href="https://wiki.didosolutions.com/fxdemo/04-part/09-mapping-from-fx-logical-communication-endpoints-to-dds-topics/09-15-fx-replay-request-topic-mapping/start" text:style-name="Internet_20_link" text:visited-style-name="Visited_20_Internet_20_Link">9.15 FX Replay Request Topic Mapping</text:a>
      <text:a xlink:type="simple" xlink:href="https://wiki.didosolutions.com/fxdemo/04-part/09-mapping-from-fx-logical-communication-endpoints-to-dds-topics/09-16-fx-replay-result-topic-mapping/start" text:style-name="Internet_20_link" text:visited-style-name="Visited_20_Internet_20_Link">9.16 FX Replay Result Topic Mapping</text:a>
      <text:a xlink:type="simple" xlink:href="https://wiki.didosolutions.com/fxdemo/04-part/09-mapping-from-fx-logical-communication-endpoints-to-dds-topics/09-17-endpoint-to-topic-mapping-summary/start" text:style-name="Internet_20_link" text:visited-style-name="Visited_20_Internet_20_Link">9.17 Endpoint-to-Topic Mapping Summary</text:a>
      <text:a xlink:type="simple" xlink:href="https://wiki.didosolutions.com/fxdemo/04-part/10-mapping-from-fx-logical-information-structures-to-idl-and-generated-types/start" text:style-name="Internet_20_link" text:visited-style-name="Visited_20_Internet_20_Link">10. Mapping from FX Logical Information Structures to IDL and Generated Types</text:a>
      <text:a xlink:type="simple" xlink:href="https://wiki.didosolutions.com/fxdemo/04-part/10-mapping-from-fx-logical-information-structures-to-idl-and-generated-types/10-1-overview/start" text:style-name="Internet_20_link" text:visited-style-name="Visited_20_Internet_20_Link">10.1 Overview</text:a>
      <text:a xlink:type="simple" xlink:href="https://wiki.didosolutions.com/fxdemo/04-part/10-mapping-from-fx-logical-information-structures-to-idl-and-generated-types/10-2-information-structure-mapping-principles/start" text:style-name="Internet_20_link" text:visited-style-name="Visited_20_Internet_20_Link">10.2 Information Structure Mapping Principles</text:a>
      <text:a xlink:type="simple" xlink:href="https://wiki.didosolutions.com/fxdemo/04-part/10-mapping-from-fx-logical-information-structures-to-idl-and-generated-types/10-3-idl-structure-naming-principles/start" text:style-name="Internet_20_link" text:visited-style-name="Visited_20_Internet_20_Link">10.3 IDL Structure Naming Principles</text:a>
      <text:a xlink:type="simple" xlink:href="https://wiki.didosolutions.com/fxdemo/04-part/10-mapping-from-fx-logical-information-structures-to-idl-and-generated-types/10-4-generated-type-naming-principles/start" text:style-name="Internet_20_link" text:visited-style-name="Visited_20_Internet_20_Link">10.4 Generated Type Naming Principles</text:a>
      <text:a xlink:type="simple" xlink:href="https://wiki.didosolutions.com/fxdemo/04-part/10-mapping-from-fx-logical-information-structures-to-idl-and-generated-types/10-5-fx-transaction-candidate-mapping/start" text:style-name="Internet_20_link" text:visited-style-name="Visited_20_Internet_20_Link">10.5 FX Transaction Candidate Mapping</text:a>
      <text:a xlink:type="simple" xlink:href="https://wiki.didosolutions.com/fxdemo/04-part/10-mapping-from-fx-logical-information-structures-to-idl-and-generated-types/10-6-fx-transaction-record-mapping/start" text:style-name="Internet_20_link" text:visited-style-name="Visited_20_Internet_20_Link">10.6 FX Transaction Record Mapping</text:a>
      <text:a xlink:type="simple" xlink:href="https://wiki.didosolutions.com/fxdemo/04-part/10-mapping-from-fx-logical-information-structures-to-idl-and-generated-types/10-7-fx-validation-result-mapping/start" text:style-name="Internet_20_link" text:visited-style-name="Visited_20_Internet_20_Link">10.7 FX Validation Result Mapping</text:a>
      <text:a xlink:type="simple" xlink:href="https://wiki.didosolutions.com/fxdemo/04-part/10-mapping-from-fx-logical-information-structures-to-idl-and-generated-types/10-8-fx-semantic-assertion-mapping/start" text:style-name="Internet_20_link" text:visited-style-name="Visited_20_Internet_20_Link">10.8 FX Semantic Assertion Mapping</text:a>
      <text:a xlink:type="simple" xlink:href="https://wiki.didosolutions.com/fxdemo/04-part/10-mapping-from-fx-logical-information-structures-to-idl-and-generated-types/10-9-fx-contract-state-mapping/start" text:style-name="Internet_20_link" text:visited-style-name="Visited_20_Internet_20_Link">10.9 FX Contract State Mapping</text:a>
      <text:a xlink:type="simple" xlink:href="https://wiki.didosolutions.com/fxdemo/04-part/10-mapping-from-fx-logical-information-structures-to-idl-and-generated-types/10-10-fx-cash-flow-obligation-mapping/start" text:style-name="Internet_20_link" text:visited-style-name="Visited_20_Internet_20_Link">10.10 FX Cash-Flow Obligation Mapping</text:a>
      <text:a xlink:type="simple" xlink:href="https://wiki.didosolutions.com/fxdemo/04-part/10-mapping-from-fx-logical-information-structures-to-idl-and-generated-types/10-11-fx-policy-decision-mapping/start" text:style-name="Internet_20_link" text:visited-style-name="Visited_20_Internet_20_Link">10.11 FX Policy Decision Mapping</text:a>
      <text:a xlink:type="simple" xlink:href="https://wiki.didosolutions.com/fxdemo/04-part/10-mapping-from-fx-logical-information-structures-to-idl-and-generated-types/10-12-fx-release-package-mapping/start" text:style-name="Internet_20_link" text:visited-style-name="Visited_20_Internet_20_Link">10.12 FX Release Package Mapping</text:a>
      <text:a xlink:type="simple" xlink:href="https://wiki.didosolutions.com/fxdemo/04-part/10-mapping-from-fx-logical-information-structures-to-idl-and-generated-types/10-13-fx-audit-record-mapping/start" text:style-name="Internet_20_link" text:visited-style-name="Visited_20_Internet_20_Link">10.13 FX Audit Record Mapping</text:a>
      <text:a xlink:type="simple" xlink:href="https://wiki.didosolutions.com/fxdemo/04-part/10-mapping-from-fx-logical-information-structures-to-idl-and-generated-types/10-14-fx-provenance-record-mapping/start" text:style-name="Internet_20_link" text:visited-style-name="Visited_20_Internet_20_Link">10.14 FX Provenance Record Mapping</text:a>
      <text:a xlink:type="simple" xlink:href="https://wiki.didosolutions.com/fxdemo/04-part/10-mapping-from-fx-logical-information-structures-to-idl-and-generated-types/10-15-fx-node-status-mapping/start" text:style-name="Internet_20_link" text:visited-style-name="Visited_20_Internet_20_Link">10.15 FX Node Status Mapping</text:a>
      <text:a xlink:type="simple" xlink:href="https://wiki.didosolutions.com/fxdemo/04-part/10-mapping-from-fx-logical-information-structures-to-idl-and-generated-types/10-16-fx-control-command-mapping/start" text:style-name="Internet_20_link" text:visited-style-name="Visited_20_Internet_20_Link">10.16 FX Control Command Mapping</text:a>
      <text:a xlink:type="simple" xlink:href="https://wiki.didosolutions.com/fxdemo/04-part/10-mapping-from-fx-logical-information-structures-to-idl-and-generated-types/10-17-fx-command-acknowledgement-mapping/start" text:style-name="Internet_20_link" text:visited-style-name="Visited_20_Internet_20_Link">10.17 FX Command Acknowledgement Mapping</text:a>
      <text:a xlink:type="simple" xlink:href="https://wiki.didosolutions.com/fxdemo/04-part/10-mapping-from-fx-logical-information-structures-to-idl-and-generated-types/10-18-fx-replay-request-mapping/start" text:style-name="Internet_20_link" text:visited-style-name="Visited_20_Internet_20_Link">10.18 FX Replay Request Mapping</text:a>
      <text:a xlink:type="simple" xlink:href="https://wiki.didosolutions.com/fxdemo/04-part/10-mapping-from-fx-logical-information-structures-to-idl-and-generated-types/10-19-fx-replay-result-mapping/start" text:style-name="Internet_20_link" text:visited-style-name="Visited_20_Internet_20_Link">10.19 FX Replay Result Mapping</text:a>
      <text:a xlink:type="simple" xlink:href="https://wiki.didosolutions.com/fxdemo/04-part/10-mapping-from-fx-logical-information-structures-to-idl-and-generated-types/10-20-information-structure-to-idl-mapping-summary/start" text:style-name="Internet_20_link" text:visited-style-name="Visited_20_Internet_20_Link">10.20 Information-Structure-to-IDL Mapping Summary</text:a>
      <text:a xlink:type="simple" xlink:href="https://wiki.didosolutions.com/fxdemo/04-part/11-phase-0-runtime-plane-realisation/start" text:style-name="Internet_20_link" text:visited-style-name="Visited_20_Internet_20_Link">11. Phase 0 Runtime Plane Realisation</text:a>
      <text:a xlink:type="simple" xlink:href="https://wiki.didosolutions.com/fxdemo/04-part/11-phase-0-runtime-plane-realisation/11-1-overview/start" text:style-name="Internet_20_link" text:visited-style-name="Visited_20_Internet_20_Link">11.1 Overview</text:a>
      <text:a xlink:type="simple" xlink:href="https://wiki.didosolutions.com/fxdemo/04-part/11-phase-0-runtime-plane-realisation/11-2-control-plane-realisation/start" text:style-name="Internet_20_link" text:visited-style-name="Visited_20_Internet_20_Link">11.2 Control Plane Realisation</text:a>
      <text:a xlink:type="simple" xlink:href="https://wiki.didosolutions.com/fxdemo/04-part/11-phase-0-runtime-plane-realisation/11-3-data-plane-realisation/start" text:style-name="Internet_20_link" text:visited-style-name="Visited_20_Internet_20_Link">11.3 Data Plane Realisation</text:a>
      <text:a xlink:type="simple" xlink:href="https://wiki.didosolutions.com/fxdemo/04-part/11-phase-0-runtime-plane-realisation/11-4-health-and-observability-plane-realisation/start" text:style-name="Internet_20_link" text:visited-style-name="Visited_20_Internet_20_Link">11.4 Health and Observability Plane Realisation</text:a>
      <text:a xlink:type="simple" xlink:href="https://wiki.didosolutions.com/fxdemo/04-part/11-phase-0-runtime-plane-realisation/11-5-policy-and-release-plane-realisation/start" text:style-name="Internet_20_link" text:visited-style-name="Visited_20_Internet_20_Link">11.5 Policy and Release Plane Realisation</text:a>
      <text:a xlink:type="simple" xlink:href="https://wiki.didosolutions.com/fxdemo/04-part/11-phase-0-runtime-plane-realisation/11-6-audit-and-provenance-plane-realisation/start" text:style-name="Internet_20_link" text:visited-style-name="Visited_20_Internet_20_Link">11.6 Audit and Provenance Plane Realisation</text:a>
      <text:a xlink:type="simple" xlink:href="https://wiki.didosolutions.com/fxdemo/04-part/11-phase-0-runtime-plane-realisation/11-7-cross-plane-implementation-relationships/start" text:style-name="Internet_20_link" text:visited-style-name="Visited_20_Internet_20_Link">11.7 Cross-Plane Implementation Relationships</text:a>
      <text:a xlink:type="simple" xlink:href="https://wiki.didosolutions.com/fxdemo/04-part/11-phase-0-runtime-plane-realisation/11-8-runtime-plane-realisation-summary/start" text:style-name="Internet_20_link" text:visited-style-name="Visited_20_Internet_20_Link">11.8 Runtime Plane Realisation Summary</text:a>
      <text:a xlink:type="simple" xlink:href="https://wiki.didosolutions.com/fxdemo/04-part/12-phase-0-interaction-pattern-realisation/start" text:style-name="Internet_20_link" text:visited-style-name="Visited_20_Internet_20_Link">12. Phase 0 Interaction Pattern Realisation</text:a>
      <text:a xlink:type="simple" xlink:href="https://wiki.didosolutions.com/fxdemo/04-part/12-phase-0-interaction-pattern-realisation/12-1-overview/start" text:style-name="Internet_20_link" text:visited-style-name="Visited_20_Internet_20_Link">12.1 Overview</text:a>
      <text:a xlink:type="simple" xlink:href="https://wiki.didosolutions.com/fxdemo/04-part/12-phase-0-interaction-pattern-realisation/12-2-interaction-realisation-principles/start" text:style-name="Internet_20_link" text:visited-style-name="Visited_20_Internet_20_Link">12.2 Interaction Realisation Principles</text:a>
      <text:a xlink:type="simple" xlink:href="https://wiki.didosolutions.com/fxdemo/04-part/12-phase-0-interaction-pattern-realisation/12-3-register-fx-logical-node/start" text:style-name="Internet_20_link" text:visited-style-name="Visited_20_Internet_20_Link">12.3 Register FX Logical Node</text:a>
      <text:a xlink:type="simple" xlink:href="https://wiki.didosolutions.com/fxdemo/04-part/12-phase-0-interaction-pattern-realisation/12-4-report-fx-node-status/start" text:style-name="Internet_20_link" text:visited-style-name="Visited_20_Internet_20_Link">12.4 Report FX Node Status</text:a>
      <text:a xlink:type="simple" xlink:href="https://wiki.didosolutions.com/fxdemo/04-part/12-phase-0-interaction-pattern-realisation/12-5-intake-fx-transaction-candidate/start" text:style-name="Internet_20_link" text:visited-style-name="Visited_20_Internet_20_Link">12.5 Intake FX Transaction Candidate</text:a>
      <text:a xlink:type="simple" xlink:href="https://wiki.didosolutions.com/fxdemo/04-part/12-phase-0-interaction-pattern-realisation/12-6-validate-fx-transaction-candidate/start" text:style-name="Internet_20_link" text:visited-style-name="Visited_20_Internet_20_Link">12.6 Validate FX Transaction Candidate</text:a>
      <text:a xlink:type="simple" xlink:href="https://wiki.didosolutions.com/fxdemo/04-part/12-phase-0-interaction-pattern-realisation/12-7-interpret-fx-transaction-semantics/start" text:style-name="Internet_20_link" text:visited-style-name="Visited_20_Internet_20_Link">12.7 Interpret FX Transaction Semantics</text:a>
      <text:a xlink:type="simple" xlink:href="https://wiki.didosolutions.com/fxdemo/04-part/12-phase-0-interaction-pattern-realisation/12-8-establish-or-update-fx-contract-state/start" text:style-name="Internet_20_link" text:visited-style-name="Visited_20_Internet_20_Link">12.8 Establish or Update FX Contract State</text:a>
      <text:a xlink:type="simple" xlink:href="https://wiki.didosolutions.com/fxdemo/04-part/12-phase-0-interaction-pattern-realisation/12-9-compute-fx-cash-flow-obligations/start" text:style-name="Internet_20_link" text:visited-style-name="Visited_20_Internet_20_Link">12.9 Compute FX Cash-Flow Obligations</text:a>
      <text:a xlink:type="simple" xlink:href="https://wiki.didosolutions.com/fxdemo/04-part/12-phase-0-interaction-pattern-realisation/12-10-request-fx-policy-decision/start" text:style-name="Internet_20_link" text:visited-style-name="Visited_20_Internet_20_Link">12.10 Request FX Policy Decision</text:a>
      <text:a xlink:type="simple" xlink:href="https://wiki.didosolutions.com/fxdemo/04-part/12-phase-0-interaction-pattern-realisation/12-11-release-fx-information-to-oversight-participant/start" text:style-name="Internet_20_link" text:visited-style-name="Visited_20_Internet_20_Link">12.11 Release FX Information to Oversight Participant</text:a>
      <text:a xlink:type="simple" xlink:href="https://wiki.didosolutions.com/fxdemo/04-part/12-phase-0-interaction-pattern-realisation/12-12-record-fx-audit-and-provenance/start" text:style-name="Internet_20_link" text:visited-style-name="Visited_20_Internet_20_Link">12.12 Record FX Audit and Provenance</text:a>
      <text:a xlink:type="simple" xlink:href="https://wiki.didosolutions.com/fxdemo/04-part/12-phase-0-interaction-pattern-realisation/12-13-replay-or-reconstruct-fx-information/start" text:style-name="Internet_20_link" text:visited-style-name="Visited_20_Internet_20_Link">12.13 Replay or Reconstruct FX Information</text:a>
      <text:a xlink:type="simple" xlink:href="https://wiki.didosolutions.com/fxdemo/04-part/12-phase-0-interaction-pattern-realisation/12-14-interaction-pattern-realisation-summary/start" text:style-name="Internet_20_link" text:visited-style-name="Visited_20_Internet_20_Link">12.14 Interaction Pattern Realisation Summary</text:a>
      <text:a xlink:type="simple" xlink:href="https://wiki.didosolutions.com/fxdemo/04-part/13-phase-0-qos-profile-model/start" text:style-name="Internet_20_link" text:visited-style-name="Visited_20_Internet_20_Link">13. Phase 0 QoS Profile Model</text:a>
      <text:a xlink:type="simple" xlink:href="https://wiki.didosolutions.com/fxdemo/04-part/13-phase-0-qos-profile-model/13-1-overview/start" text:style-name="Internet_20_link" text:visited-style-name="Visited_20_Internet_20_Link">13.1 Overview</text:a>
      <text:a xlink:type="simple" xlink:href="https://wiki.didosolutions.com/fxdemo/04-part/13-phase-0-qos-profile-model/13-2-qos-profile-purpose/start" text:style-name="Internet_20_link" text:visited-style-name="Visited_20_Internet_20_Link">13.2 QoS Profile Purpose</text:a>
      <text:a xlink:type="simple" xlink:href="https://wiki.didosolutions.com/fxdemo/04-part/13-phase-0-qos-profile-model/13-3-qos-profile-mapping-principles/start" text:style-name="Internet_20_link" text:visited-style-name="Visited_20_Internet_20_Link">13.3 QoS Profile Mapping Principles</text:a>
      <text:a xlink:type="simple" xlink:href="https://wiki.didosolutions.com/fxdemo/04-part/13-phase-0-qos-profile-model/13-4-control-plane-qos-profile/start" text:style-name="Internet_20_link" text:visited-style-name="Visited_20_Internet_20_Link">13.4 Control Plane QoS Profile</text:a>
      <text:a xlink:type="simple" xlink:href="https://wiki.didosolutions.com/fxdemo/04-part/13-phase-0-qos-profile-model/13-5-data-plane-qos-profile/start" text:style-name="Internet_20_link" text:visited-style-name="Visited_20_Internet_20_Link">13.5 Data Plane QoS Profile</text:a>
      <text:a xlink:type="simple" xlink:href="https://wiki.didosolutions.com/fxdemo/04-part/13-phase-0-qos-profile-model/13-6-health-and-observability-plane-qos-profile/start" text:style-name="Internet_20_link" text:visited-style-name="Visited_20_Internet_20_Link">13.6 Health and Observability Plane QoS Profile</text:a>
      <text:a xlink:type="simple" xlink:href="https://wiki.didosolutions.com/fxdemo/04-part/13-phase-0-qos-profile-model/13-7-policy-and-release-plane-qos-profile/start" text:style-name="Internet_20_link" text:visited-style-name="Visited_20_Internet_20_Link">13.7 Policy and Release Plane QoS Profile</text:a>
      <text:a xlink:type="simple" xlink:href="https://wiki.didosolutions.com/fxdemo/04-part/13-phase-0-qos-profile-model/13-8-audit-and-provenance-plane-qos-profile/start" text:style-name="Internet_20_link" text:visited-style-name="Visited_20_Internet_20_Link">13.8 Audit and Provenance Plane QoS Profile</text:a>
      <text:a xlink:type="simple" xlink:href="https://wiki.didosolutions.com/fxdemo/04-part/13-phase-0-qos-profile-model/13-9-qos-profile-mapping-summary/start" text:style-name="Internet_20_link" text:visited-style-name="Visited_20_Internet_20_Link">13.9 QoS Profile Mapping Summary</text:a>
      <text:a xlink:type="simple" xlink:href="https://wiki.didosolutions.com/fxdemo/04-part/13-phase-0-qos-profile-model/13-10-qos-boundaries-and-non-goals/start" text:style-name="Internet_20_link" text:visited-style-name="Visited_20_Internet_20_Link">13.10 QoS Boundaries and Non-Goals</text:a>
      <text:a xlink:type="simple" xlink:href="https://wiki.didosolutions.com/fxdemo/04-part/14-phase-0-repository-and-build-artefact-model/start" text:style-name="Internet_20_link" text:visited-style-name="Visited_20_Internet_20_Link">14. Phase 0 Repository and Build Artefact Model</text:a>
      <text:a xlink:type="simple" xlink:href="https://wiki.didosolutions.com/fxdemo/04-part/14-phase-0-repository-and-build-artefact-model/14-1-overview/start" text:style-name="Internet_20_link" text:visited-style-name="Visited_20_Internet_20_Link">14.1 Overview</text:a>
      <text:a xlink:type="simple" xlink:href="https://wiki.didosolutions.com/fxdemo/04-part/14-phase-0-repository-and-build-artefact-model/14-2-repository-organisation-principles/start" text:style-name="Internet_20_link" text:visited-style-name="Visited_20_Internet_20_Link">14.2 Repository Organisation Principles</text:a>
      <text:a xlink:type="simple" xlink:href="https://wiki.didosolutions.com/fxdemo/04-part/14-phase-0-repository-and-build-artefact-model/14-3-source-directory-model/start" text:style-name="Internet_20_link" text:visited-style-name="Visited_20_Internet_20_Link">14.3 Source Directory Model</text:a>
      <text:a xlink:type="simple" xlink:href="https://wiki.didosolutions.com/fxdemo/04-part/14-phase-0-repository-and-build-artefact-model/14-4-idl-directory-model/start" text:style-name="Internet_20_link" text:visited-style-name="Visited_20_Internet_20_Link">14.4 IDL Directory Model</text:a>
      <text:a xlink:type="simple" xlink:href="https://wiki.didosolutions.com/fxdemo/04-part/14-phase-0-repository-and-build-artefact-model/14-5-generated-code-directory-model/start" text:style-name="Internet_20_link" text:visited-style-name="Visited_20_Internet_20_Link">14.5 Generated Code Directory Model</text:a>
      <text:a xlink:type="simple" xlink:href="https://wiki.didosolutions.com/fxdemo/04-part/14-phase-0-repository-and-build-artefact-model/14-6-configuration-directory-model/start" text:style-name="Internet_20_link" text:visited-style-name="Visited_20_Internet_20_Link">14.6 Configuration Directory Model</text:a>
      <text:a xlink:type="simple" xlink:href="https://wiki.didosolutions.com/fxdemo/04-part/14-phase-0-repository-and-build-artefact-model/14-7-script-directory-model/start" text:style-name="Internet_20_link" text:visited-style-name="Visited_20_Internet_20_Link">14.7 Script Directory Model</text:a>
      <text:a xlink:type="simple" xlink:href="https://wiki.didosolutions.com/fxdemo/04-part/14-phase-0-repository-and-build-artefact-model/14-8-documentation-directory-model/start" text:style-name="Internet_20_link" text:visited-style-name="Visited_20_Internet_20_Link">14.8 Documentation Directory Model</text:a>
      <text:a xlink:type="simple" xlink:href="https://wiki.didosolutions.com/fxdemo/04-part/14-phase-0-repository-and-build-artefact-model/14-9-traceability-artefact-model/start" text:style-name="Internet_20_link" text:visited-style-name="Visited_20_Internet_20_Link">14.9 Traceability Artefact Model</text:a>
      <text:a xlink:type="simple" xlink:href="https://wiki.didosolutions.com/fxdemo/04-part/14-phase-0-repository-and-build-artefact-model/14-10-build-artefacts/start" text:style-name="Internet_20_link" text:visited-style-name="Visited_20_Internet_20_Link">14.10 Build Artefacts</text:a>
      <text:a xlink:type="simple" xlink:href="https://wiki.didosolutions.com/fxdemo/04-part/14-phase-0-repository-and-build-artefact-model/14-11-generated-artefacts/start" text:style-name="Internet_20_link" text:visited-style-name="Visited_20_Internet_20_Link">14.11 Generated Artefacts</text:a>
      <text:a xlink:type="simple" xlink:href="https://wiki.didosolutions.com/fxdemo/04-part/14-phase-0-repository-and-build-artefact-model/14-12-repository-baseline-and-non-baseline-material/start" text:style-name="Internet_20_link" text:visited-style-name="Visited_20_Internet_20_Link">14.12 Repository Baseline and Non-Baseline Material</text:a>
      <text:a xlink:type="simple" xlink:href="https://wiki.didosolutions.com/fxdemo/04-part/14-phase-0-repository-and-build-artefact-model/14-13-repository-and-build-artefact-summary/start" text:style-name="Internet_20_link" text:visited-style-name="Visited_20_Internet_20_Link">14.13 Repository and Build Artefact Summary</text:a>
      <text:a xlink:type="simple" xlink:href="https://wiki.didosolutions.com/fxdemo/04-part/15-phase-0-developer-handbook-requirements/start" text:style-name="Internet_20_link" text:visited-style-name="Visited_20_Internet_20_Link">15. Phase 0 Developer Handbook Requirements</text:a>
      <text:a xlink:type="simple" xlink:href="https://wiki.didosolutions.com/fxdemo/04-part/15-phase-0-developer-handbook-requirements/15-1-overview/start" text:style-name="Internet_20_link" text:visited-style-name="Visited_20_Internet_20_Link">15.1 Overview</text:a>
      <text:a xlink:type="simple" xlink:href="https://wiki.didosolutions.com/fxdemo/04-part/15-phase-0-developer-handbook-requirements/15-2-purpose-of-the-developer-handbook/start" text:style-name="Internet_20_link" text:visited-style-name="Visited_20_Internet_20_Link">15.2 Purpose of the Developer Handbook</text:a>
      <text:a xlink:type="simple" xlink:href="https://wiki.didosolutions.com/fxdemo/04-part/15-phase-0-developer-handbook-requirements/15-3-handbook-approval-before-coding/start" text:style-name="Internet_20_link" text:visited-style-name="Visited_20_Internet_20_Link">15.3 Handbook Approval before Coding</text:a>
      <text:a xlink:type="simple" xlink:href="https://wiki.didosolutions.com/fxdemo/04-part/15-phase-0-developer-handbook-requirements/15-4-file-header-requirements/start" text:style-name="Internet_20_link" text:visited-style-name="Visited_20_Internet_20_Link">15.4 File-Header Requirements</text:a>
      <text:a xlink:type="simple" xlink:href="https://wiki.didosolutions.com/fxdemo/04-part/15-phase-0-developer-handbook-requirements/15-5-generated-file-header-requirements/start" text:style-name="Internet_20_link" text:visited-style-name="Visited_20_Internet_20_Link">15.5 Generated-File Header Requirements</text:a>
      <text:a xlink:type="simple" xlink:href="https://wiki.didosolutions.com/fxdemo/04-part/15-phase-0-developer-handbook-requirements/15-6-naming-convention-requirements/start" text:style-name="Internet_20_link" text:visited-style-name="Visited_20_Internet_20_Link">15.6 Naming Convention Requirements</text:a>
      <text:a xlink:type="simple" xlink:href="https://wiki.didosolutions.com/fxdemo/04-part/15-phase-0-developer-handbook-requirements/15-7-coding-style-requirements/start" text:style-name="Internet_20_link" text:visited-style-name="Visited_20_Internet_20_Link">15.7 Coding Style Requirements</text:a>
      <text:a xlink:type="simple" xlink:href="https://wiki.didosolutions.com/fxdemo/04-part/15-phase-0-developer-handbook-requirements/15-8-logging-convention-requirements/start" text:style-name="Internet_20_link" text:visited-style-name="Visited_20_Internet_20_Link">15.8 Logging Convention Requirements</text:a>
      <text:a xlink:type="simple" xlink:href="https://wiki.didosolutions.com/fxdemo/04-part/15-phase-0-developer-handbook-requirements/15-9-exception-handling-requirements/start" text:style-name="Internet_20_link" text:visited-style-name="Visited_20_Internet_20_Link">15.9 Exception-Handling Requirements</text:a>
      <text:a xlink:type="simple" xlink:href="https://wiki.didosolutions.com/fxdemo/04-part/15-phase-0-developer-handbook-requirements/15-10-traceability-convention-requirements/start" text:style-name="Internet_20_link" text:visited-style-name="Visited_20_Internet_20_Link">15.10 Traceability Convention Requirements</text:a>
      <text:a xlink:type="simple" xlink:href="https://wiki.didosolutions.com/fxdemo/04-part/15-phase-0-developer-handbook-requirements/15-11-repository-workflow-requirements/start" text:style-name="Internet_20_link" text:visited-style-name="Visited_20_Internet_20_Link">15.11 Repository Workflow Requirements</text:a>
      <text:a xlink:type="simple" xlink:href="https://wiki.didosolutions.com/fxdemo/04-part/15-phase-0-developer-handbook-requirements/15-12-script-usage-requirements/start" text:style-name="Internet_20_link" text:visited-style-name="Visited_20_Internet_20_Link">15.12 Script Usage Requirements</text:a>
      <text:a xlink:type="simple" xlink:href="https://wiki.didosolutions.com/fxdemo/04-part/15-phase-0-developer-handbook-requirements/15-13-review-checklist-requirements/start" text:style-name="Internet_20_link" text:visited-style-name="Visited_20_Internet_20_Link">15.13 Review Checklist Requirements</text:a>
      <text:a xlink:type="simple" xlink:href="https://wiki.didosolutions.com/fxdemo/04-part/15-phase-0-developer-handbook-requirements/15-14-developer-handbook-summary/start" text:style-name="Internet_20_link" text:visited-style-name="Visited_20_Internet_20_Link">15.14 Developer Handbook Summary</text:a>
      <text:a xlink:type="simple" xlink:href="https://wiki.didosolutions.com/fxdemo/04-part/16-phase-0-script-and-execution-model/start" text:style-name="Internet_20_link" text:visited-style-name="Visited_20_Internet_20_Link">16. Phase 0 Script and Execution Model</text:a>
      <text:a xlink:type="simple" xlink:href="https://wiki.didosolutions.com/fxdemo/04-part/16-phase-0-script-and-execution-model/16-1-overview/start" text:style-name="Internet_20_link" text:visited-style-name="Visited_20_Internet_20_Link">16.1 Overview</text:a>
      <text:a xlink:type="simple" xlink:href="https://wiki.didosolutions.com/fxdemo/04-part/16-phase-0-script-and-execution-model/16-2-script-role-in-phase-0/start" text:style-name="Internet_20_link" text:visited-style-name="Visited_20_Internet_20_Link">16.2 Script Role in Phase 0</text:a>
      <text:a xlink:type="simple" xlink:href="https://wiki.didosolutions.com/fxdemo/04-part/16-phase-0-script-and-execution-model/16-3-prerequisite-checking/start" text:style-name="Internet_20_link" text:visited-style-name="Visited_20_Internet_20_Link">16.3 Prerequisite Checking</text:a>
      <text:a xlink:type="simple" xlink:href="https://wiki.didosolutions.com/fxdemo/04-part/16-phase-0-script-and-execution-model/16-4-type-generation/start" text:style-name="Internet_20_link" text:visited-style-name="Visited_20_Internet_20_Link">16.4 Type Generation</text:a>
      <text:a xlink:type="simple" xlink:href="https://wiki.didosolutions.com/fxdemo/04-part/16-phase-0-script-and-execution-model/16-5-build-preparation/start" text:style-name="Internet_20_link" text:visited-style-name="Visited_20_Internet_20_Link">16.5 Build Preparation</text:a>
      <text:a xlink:type="simple" xlink:href="https://wiki.didosolutions.com/fxdemo/04-part/16-phase-0-script-and-execution-model/16-6-node-execution/start" text:style-name="Internet_20_link" text:visited-style-name="Visited_20_Internet_20_Link">16.6 Node Execution</text:a>
      <text:a xlink:type="simple" xlink:href="https://wiki.didosolutions.com/fxdemo/04-part/16-phase-0-script-and-execution-model/16-7-multi-node-startup/start" text:style-name="Internet_20_link" text:visited-style-name="Visited_20_Internet_20_Link">16.7 Multi-Node Startup</text:a>
      <text:a xlink:type="simple" xlink:href="https://wiki.didosolutions.com/fxdemo/04-part/16-phase-0-script-and-execution-model/16-8-multi-node-shutdown/start" text:style-name="Internet_20_link" text:visited-style-name="Visited_20_Internet_20_Link">16.8 Multi-Node Shutdown</text:a>
      <text:a xlink:type="simple" xlink:href="https://wiki.didosolutions.com/fxdemo/04-part/16-phase-0-script-and-execution-model/16-9-script-logging-and-error-handling/start" text:style-name="Internet_20_link" text:visited-style-name="Visited_20_Internet_20_Link">16.9 Script Logging and Error Handling</text:a>
      <text:a xlink:type="simple" xlink:href="https://wiki.didosolutions.com/fxdemo/04-part/16-phase-0-script-and-execution-model/16-10-script-approval-and-baseline-status/start" text:style-name="Internet_20_link" text:visited-style-name="Visited_20_Internet_20_Link">16.10 Script Approval and Baseline Status</text:a>
      <text:a xlink:type="simple" xlink:href="https://wiki.didosolutions.com/fxdemo/04-part/16-phase-0-script-and-execution-model/16-11-script-model-summary/start" text:style-name="Internet_20_link" text:visited-style-name="Visited_20_Internet_20_Link">16.11 Script Model Summary</text:a>
      <text:a xlink:type="simple" xlink:href="https://wiki.didosolutions.com/fxdemo/04-part/17-phase-0-implementation-governance/start" text:style-name="Internet_20_link" text:visited-style-name="Visited_20_Internet_20_Link">17. Phase 0 Implementation Governance</text:a>
      <text:a xlink:type="simple" xlink:href="https://wiki.didosolutions.com/fxdemo/04-part/17-phase-0-implementation-governance/17-1-overview/start" text:style-name="Internet_20_link" text:visited-style-name="Visited_20_Internet_20_Link">17.1 Overview</text:a>
      <text:a xlink:type="simple" xlink:href="https://wiki.didosolutions.com/fxdemo/04-part/17-phase-0-implementation-governance/17-2-implementation-ownership/start" text:style-name="Internet_20_link" text:visited-style-name="Visited_20_Internet_20_Link">17.2 Implementation Ownership</text:a>
      <text:a xlink:type="simple" xlink:href="https://wiki.didosolutions.com/fxdemo/04-part/17-phase-0-implementation-governance/17-3-implementation-versioning/start" text:style-name="Internet_20_link" text:visited-style-name="Visited_20_Internet_20_Link">17.3 Implementation Versioning</text:a>
      <text:a xlink:type="simple" xlink:href="https://wiki.didosolutions.com/fxdemo/04-part/17-phase-0-implementation-governance/17-4-implementation-compatibility/start" text:style-name="Internet_20_link" text:visited-style-name="Visited_20_Internet_20_Link">17.4 Implementation Compatibility</text:a>
      <text:a xlink:type="simple" xlink:href="https://wiki.didosolutions.com/fxdemo/04-part/17-phase-0-implementation-governance/17-5-implementation-change-control/start" text:style-name="Internet_20_link" text:visited-style-name="Visited_20_Internet_20_Link">17.5 Implementation Change Control</text:a>
      <text:a xlink:type="simple" xlink:href="https://wiki.didosolutions.com/fxdemo/04-part/17-phase-0-implementation-governance/17-6-generated-artefact-governance/start" text:style-name="Internet_20_link" text:visited-style-name="Visited_20_Internet_20_Link">17.6 Generated Artefact Governance</text:a>
      <text:a xlink:type="simple" xlink:href="https://wiki.didosolutions.com/fxdemo/04-part/17-phase-0-implementation-governance/17-7-repository-governance/start" text:style-name="Internet_20_link" text:visited-style-name="Visited_20_Internet_20_Link">17.7 Repository Governance</text:a>
      <text:a xlink:type="simple" xlink:href="https://wiki.didosolutions.com/fxdemo/04-part/17-phase-0-implementation-governance/17-8-developer-handbook-governance/start" text:style-name="Internet_20_link" text:visited-style-name="Visited_20_Internet_20_Link">17.8 Developer Handbook Governance</text:a>
      <text:a xlink:type="simple" xlink:href="https://wiki.didosolutions.com/fxdemo/04-part/17-phase-0-implementation-governance/17-9-implementation-governance-summary/start" text:style-name="Internet_20_link" text:visited-style-name="Visited_20_Internet_20_Link">17.9 Implementation Governance Summary</text:a>
      <text:a xlink:type="simple" xlink:href="https://wiki.didosolutions.com/fxdemo/04-part/18-phase-0-implementation-traceability-model/start" text:style-name="Internet_20_link" text:visited-style-name="Visited_20_Internet_20_Link">18. Phase 0 Implementation Traceability Model</text:a>
      <text:a xlink:type="simple" xlink:href="https://wiki.didosolutions.com/fxdemo/04-part/18-phase-0-implementation-traceability-model/18-1-overview/start" text:style-name="Internet_20_link" text:visited-style-name="Visited_20_Internet_20_Link">18.1 Overview</text:a>
      <text:a xlink:type="simple" xlink:href="https://wiki.didosolutions.com/fxdemo/04-part/18-phase-0-implementation-traceability-model/18-2-part-3-fx-logical-element-to-part-4-implementation-artefact/start" text:style-name="Internet_20_link" text:visited-style-name="Visited_20_Internet_20_Link">18.2 Part 3 FX Logical Element to Part 4 Implementation Artefact</text:a>
      <text:a xlink:type="simple" xlink:href="https://wiki.didosolutions.com/fxdemo/04-part/18-phase-0-implementation-traceability-model/18-3-implementation-artefact-to-part-3-fx-logical-element/start" text:style-name="Internet_20_link" text:visited-style-name="Visited_20_Internet_20_Link">18.3 Implementation Artefact to Part 3 FX Logical Element</text:a>
      <text:a xlink:type="simple" xlink:href="https://wiki.didosolutions.com/fxdemo/04-part/18-phase-0-implementation-traceability-model/18-4-node-implementation-traceability/start" text:style-name="Internet_20_link" text:visited-style-name="Visited_20_Internet_20_Link">18.4 Node Implementation Traceability</text:a>
      <text:a xlink:type="simple" xlink:href="https://wiki.didosolutions.com/fxdemo/04-part/18-phase-0-implementation-traceability-model/18-5-topic-implementation-traceability/start" text:style-name="Internet_20_link" text:visited-style-name="Visited_20_Internet_20_Link">18.5 Topic Implementation Traceability</text:a>
      <text:a xlink:type="simple" xlink:href="https://wiki.didosolutions.com/fxdemo/04-part/18-phase-0-implementation-traceability-model/18-6-idl-and-generated-type-traceability/start" text:style-name="Internet_20_link" text:visited-style-name="Visited_20_Internet_20_Link">18.6 IDL and Generated Type Traceability</text:a>
      <text:a xlink:type="simple" xlink:href="https://wiki.didosolutions.com/fxdemo/04-part/18-phase-0-implementation-traceability-model/18-7-runtime-plane-implementation-traceability/start" text:style-name="Internet_20_link" text:visited-style-name="Visited_20_Internet_20_Link">18.7 Runtime Plane Implementation Traceability</text:a>
      <text:a xlink:type="simple" xlink:href="https://wiki.didosolutions.com/fxdemo/04-part/18-phase-0-implementation-traceability-model/18-8-script-and-repository-traceability/start" text:style-name="Internet_20_link" text:visited-style-name="Visited_20_Internet_20_Link">18.8 Script and Repository Traceability</text:a>
      <text:a xlink:type="simple" xlink:href="https://wiki.didosolutions.com/fxdemo/04-part/18-phase-0-implementation-traceability-model/18-9-developer-handbook-traceability/start" text:style-name="Internet_20_link" text:visited-style-name="Visited_20_Internet_20_Link">18.9 Developer Handbook Traceability</text:a>
      <text:a xlink:type="simple" xlink:href="https://wiki.didosolutions.com/fxdemo/04-part/18-phase-0-implementation-traceability-model/18-10-implementation-traceability-summary/start" text:style-name="Internet_20_link" text:visited-style-name="Visited_20_Internet_20_Link">18.10 Implementation Traceability Summary</text:a>
      <text:a xlink:type="simple" xlink:href="https://wiki.didosolutions.com/fxdemo/04-part/19-relationship-to-deployment-testability-and-evidence-plan/start" text:style-name="Internet_20_link" text:visited-style-name="Visited_20_Internet_20_Link">19. Relationship to Deployment, Testability, and Evidence Plan</text:a>
      <text:a xlink:type="simple" xlink:href="https://wiki.didosolutions.com/fxdemo/04-part/19-relationship-to-deployment-testability-and-evidence-plan/19-1-overview/start" text:style-name="Internet_20_link" text:visited-style-name="Visited_20_Internet_20_Link">19.1 Overview</text:a>
      <text:a xlink:type="simple" xlink:href="https://wiki.didosolutions.com/fxdemo/04-part/19-relationship-to-deployment-testability-and-evidence-plan/19-2-boundary-between-part-4-and-part-5/start" text:style-name="Internet_20_link" text:visited-style-name="Visited_20_Internet_20_Link">19.2 Boundary Between Part 4 and Part 5</text:a>
      <text:a xlink:type="simple" xlink:href="https://wiki.didosolutions.com/fxdemo/04-part/19-relationship-to-deployment-testability-and-evidence-plan/19-3-implementation-artefacts-prepared-for-deployment/start" text:style-name="Internet_20_link" text:visited-style-name="Visited_20_Internet_20_Link">19.3 Implementation Artefacts Prepared for Deployment</text:a>
      <text:a xlink:type="simple" xlink:href="https://wiki.didosolutions.com/fxdemo/04-part/19-relationship-to-deployment-testability-and-evidence-plan/19-4-implementation-artefacts-prepared-for-testability/start" text:style-name="Internet_20_link" text:visited-style-name="Visited_20_Internet_20_Link">19.4 Implementation Artefacts Prepared for Testability</text:a>
      <text:a xlink:type="simple" xlink:href="https://wiki.didosolutions.com/fxdemo/04-part/19-relationship-to-deployment-testability-and-evidence-plan/19-5-implementation-artefacts-prepared-for-observation/start" text:style-name="Internet_20_link" text:visited-style-name="Visited_20_Internet_20_Link">19.5 Implementation Artefacts Prepared for Observation</text:a>
      <text:a xlink:type="simple" xlink:href="https://wiki.didosolutions.com/fxdemo/04-part/19-relationship-to-deployment-testability-and-evidence-plan/19-6-implementation-artefacts-prepared-for-evidence/start" text:style-name="Internet_20_link" text:visited-style-name="Visited_20_Internet_20_Link">19.6 Implementation Artefacts Prepared for Evidence</text:a>
      <text:a xlink:type="simple" xlink:href="https://wiki.didosolutions.com/fxdemo/04-part/19-relationship-to-deployment-testability-and-evidence-plan/19-7-part-5-handoff/start" text:style-name="Internet_20_link" text:visited-style-name="Visited_20_Internet_20_Link">19.7 Part 5 Handoff</text:a>
      <text:a xlink:type="simple" xlink:href="https://wiki.didosolutions.com/fxdemo/04-part/19-relationship-to-deployment-testability-and-evidence-plan/19-8-relationship-to-deployment-testability-and-evidence-plan-summary/start" text:style-name="Internet_20_link" text:visited-style-name="Visited_20_Internet_20_Link">19.8 Relationship to Deployment, Testability, and Evidence Plan Summary</text:a>
      <text:a xlink:type="simple" xlink:href="https://wiki.didosolutions.com/fxdemo/04-part/20-phase-0-implementation-rules-and-constraints/start" text:style-name="Internet_20_link" text:visited-style-name="Visited_20_Internet_20_Link">20. Phase 0 Implementation Rules and Constraints</text:a>
      <text:a xlink:type="simple" xlink:href="https://wiki.didosolutions.com/fxdemo/04-part/20-phase-0-implementation-rules-and-constraints/20-1-overview/start" text:style-name="Internet_20_link" text:visited-style-name="Visited_20_Internet_20_Link">20.1 Overview</text:a>
      <text:a xlink:type="simple" xlink:href="https://wiki.didosolutions.com/fxdemo/04-part/20-phase-0-implementation-rules-and-constraints/20-2-implementation-artefacts-do-not-redefine-logical-elements/start" text:style-name="Internet_20_link" text:visited-style-name="Visited_20_Internet_20_Link">20.2 Implementation Artefacts Do Not Redefine Logical Elements</text:a>
      <text:a xlink:type="simple" xlink:href="https://wiki.didosolutions.com/fxdemo/04-part/20-phase-0-implementation-rules-and-constraints/20-3-dds-topics-do-not-redefine-logical-communication-endpoints/start" text:style-name="Internet_20_link" text:visited-style-name="Visited_20_Internet_20_Link">20.3 DDS Topics Do Not Redefine Logical Communication Endpoints</text:a>
      <text:a xlink:type="simple" xlink:href="https://wiki.didosolutions.com/fxdemo/04-part/20-phase-0-implementation-rules-and-constraints/20-4-idl-structures-do-not-redefine-logical-information-structures/start" text:style-name="Internet_20_link" text:visited-style-name="Visited_20_Internet_20_Link">20.4 IDL Structures Do Not Redefine Logical Information Structures</text:a>
      <text:a xlink:type="simple" xlink:href="https://wiki.didosolutions.com/fxdemo/04-part/20-phase-0-implementation-rules-and-constraints/20-5-generated-types-do-not-redefine-logical-information-structures/start" text:style-name="Internet_20_link" text:visited-style-name="Visited_20_Internet_20_Link">20.5 Generated Types Do Not Redefine Logical Information Structures</text:a>
      <text:a xlink:type="simple" xlink:href="https://wiki.didosolutions.com/fxdemo/04-part/20-phase-0-implementation-rules-and-constraints/20-6-runtime-processes-do-not-redefine-fx-logical-nodes/start" text:style-name="Internet_20_link" text:visited-style-name="Visited_20_Internet_20_Link">20.6 Runtime Processes Do Not Redefine FX Logical Nodes</text:a>
      <text:a xlink:type="simple" xlink:href="https://wiki.didosolutions.com/fxdemo/04-part/20-phase-0-implementation-rules-and-constraints/20-7-repository-layout-does-not-redefine-architecture/start" text:style-name="Internet_20_link" text:visited-style-name="Visited_20_Internet_20_Link">20.7 Repository Layout Does Not Redefine Architecture</text:a>
      <text:a xlink:type="simple" xlink:href="https://wiki.didosolutions.com/fxdemo/04-part/20-phase-0-implementation-rules-and-constraints/20-8-scripts-do-not-redefine-interaction-patterns/start" text:style-name="Internet_20_link" text:visited-style-name="Visited_20_Internet_20_Link">20.8 Scripts Do Not Redefine Interaction Patterns</text:a>
      <text:a xlink:type="simple" xlink:href="https://wiki.didosolutions.com/fxdemo/04-part/20-phase-0-implementation-rules-and-constraints/20-9-developer-handbook-does-not-replace-the-implementation-profile/start" text:style-name="Internet_20_link" text:visited-style-name="Visited_20_Internet_20_Link">20.9 Developer Handbook Does Not Replace the Implementation Profile</text:a>
      <text:a xlink:type="simple" xlink:href="https://wiki.didosolutions.com/fxdemo/04-part/20-phase-0-implementation-rules-and-constraints/20-10-phase-0-does-not-define-later-phase-implementation-profiles/start" text:style-name="Internet_20_link" text:visited-style-name="Visited_20_Internet_20_Link">20.10 Phase 0 Does Not Define Later Phase Implementation Profiles</text:a>
      <text:a xlink:type="simple" xlink:href="https://wiki.didosolutions.com/fxdemo/04-part/20-phase-0-implementation-rules-and-constraints/20-11-deployment-and-evidence-concerns-remain-outside-part-4/start" text:style-name="Internet_20_link" text:visited-style-name="Visited_20_Internet_20_Link">20.11 Deployment and Evidence Concerns Remain Outside Part 4</text:a>
      <text:a xlink:type="simple" xlink:href="https://wiki.didosolutions.com/fxdemo/04-part/20-phase-0-implementation-rules-and-constraints/20-12-implementation-constraints-summary/start" text:style-name="Internet_20_link" text:visited-style-name="Visited_20_Internet_20_Link">20.12 Implementation Constraints Summary</text:a>
      <text:a xlink:type="simple" xlink:href="https://wiki.didosolutions.com/fxdemo/04-part/21-phase-0-implementation-requirements/start" text:style-name="Internet_20_link" text:visited-style-name="Visited_20_Internet_20_Link">21. Phase 0 Implementation Requirements</text:a>
      <text:a xlink:type="simple" xlink:href="https://wiki.didosolutions.com/fxdemo/04-part/21-phase-0-implementation-requirements/21-1-overview/start" text:style-name="Internet_20_link" text:visited-style-name="Visited_20_Internet_20_Link">21.1 Overview</text:a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a xlink:type="simple" xlink:href="https://wiki.didosolutions.com/fxdemo/04-part/21-phase-0-implementation-requirements/21-7-runtime-plane-realisation-requirements/start" text:style-name="Internet_20_link" text:visited-style-name="Visited_20_Internet_20_Link">21.7 Runtime Plane Realisation Requirements</text:a>
      <text:a xlink:type="simple" xlink:href="https://wiki.didosolutions.com/fxdemo/04-part/21-phase-0-implementation-requirements/21-8-interaction-pattern-realisation-requirements/start" text:style-name="Internet_20_link" text:visited-style-name="Visited_20_Internet_20_Link">21.8 Interaction Pattern Realisation Requirements</text:a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a xlink:type="simple" xlink:href="https://wiki.didosolutions.com/fxdemo/04-part/21-phase-0-implementation-requirements/21-10-repository-and-build-artefact-requirements/start" text:style-name="Internet_20_link" text:visited-style-name="Visited_20_Internet_20_Link">21.10 Repository and Build Artefact Requirements</text:a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9:32</meta:creation-date>
    <dc:creator>Generated</dc:creator>
    <dc:date>2026-08-24T00::19:32</dc:date>
    <dc:language>en-US</dc:language>
    <meta:editing-cycles>1</meta:editing-cycles>
    <meta:editing-duration>PT0S</meta:editing-duration>
    <dc:title>fxdemo:04-part:start</dc:title>
  </office:meta>
</office:document-meta>
</file>