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7-runtime-plane-realization-requirements:start"/><text:bookmark-start text:name="__RefHeading___runtime_plane_realization_requirements_1"/><text:bookmark-start text:name="runtime_plane_realization_requirements"/>21.7 Runtime Plane Realization Requirements<text:bookmark-end text:name="__RefHeading___runtime_plane_realization_requirements_1"/><text:bookmark-end text:name="runtime_plane_realization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Phase 0 realization of FX Runtime Plane distinctions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7</text:a>.</text:p>
      <text:p text:style-name="Text_20_body"><text:span text:style-name="Strong_20_Emphasis">Table 21-6:</text:span> Runtime Plane realization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7-001" text:style-name="Internet_20_link" text:visited-style-name="Visited_20_Internet_20_Link">P4-REQ-21-7-001</text:a> </text:p>
          </table:table-cell>
          <table:table-cell office:value-type="string" table:style-name="tablecell">
            <text:p text:style-name="tablealignleft"> The Phase 0 Implementation Profile / PSM SHALL realize FX Runtime Plane distinctions through implementation artifacts and conven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7-002" text:style-name="Internet_20_link" text:visited-style-name="Visited_20_Internet_20_Link">P4-REQ-21-7-002</text:a> </text:p>
          </table:table-cell>
          <table:table-cell office:value-type="string" table:style-name="tablecell">
            <text:p text:style-name="tablealignleft"> The Phase 0 Implementation Profile / PSM SHALL define Control Plane realization for operational coordination, commands, acknowledgments, registration, retry, recovery, and status-request interac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7-003" text:style-name="Internet_20_link" text:visited-style-name="Visited_20_Internet_20_Link">P4-REQ-21-7-003</text:a> </text:p>
          </table:table-cell>
          <table:table-cell office:value-type="string" table:style-name="tablecell">
            <text:p text:style-name="tablealignleft"> The Phase 0 Implementation Profile / PSM SHALL define Data Plane realization for FX transaction, validation, semantic, contract state, and cash-flow information exchang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7-004" text:style-name="Internet_20_link" text:visited-style-name="Visited_20_Internet_20_Link">P4-REQ-21-7-004</text:a> </text:p>
          </table:table-cell>
          <table:table-cell office:value-type="string" table:style-name="tablecell">
            <text:p text:style-name="tablealignleft"> The Phase 0 Implementation Profile / PSM SHALL define Health and Observability Plane realization for Node status, lifecycle state, warning, degradation, failure, recovery, and operational condition reporting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7-005" text:style-name="Internet_20_link" text:visited-style-name="Visited_20_Internet_20_Link">P4-REQ-21-7-005</text:a> </text:p>
          </table:table-cell>
          <table:table-cell office:value-type="string" table:style-name="tablecell">
            <text:p text:style-name="tablealignleft"> The Phase 0 Implementation Profile / PSM SHALL define Policy and Release Plane realization for policy decisions, release packages, release obligations, and authorized oversight consump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7-006" text:style-name="Internet_20_link" text:visited-style-name="Visited_20_Internet_20_Link">P4-REQ-21-7-006</text:a> </text:p>
          </table:table-cell>
          <table:table-cell office:value-type="string" table:style-name="tablecell">
            <text:p text:style-name="tablealignleft"> The Phase 0 Implementation Profile / PSM SHALL define Audit and Provenance Plane realization for audit records, provenance records, replay requests, replay results, lineage, reconstruction, and evidence-supporting relationship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7-007" text:style-name="Internet_20_link" text:visited-style-name="Visited_20_Internet_20_Link">P4-REQ-21-7-007</text:a> </text:p>
          </table:table-cell>
          <table:table-cell office:value-type="string" table:style-name="tablecell">
            <text:p text:style-name="tablealignleft"> Cross-plane implementation relationships SHALL preserve the distinct architectural purpose of each Runtime Plane involved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7-008" text:style-name="Internet_20_link" text:visited-style-name="Visited_20_Internet_20_Link">P4-REQ-21-7-008</text:a> </text:p>
          </table:table-cell>
          <table:table-cell office:value-type="string" table:style-name="tablecell">
            <text:p text:style-name="tablealignleft"> Implementation mechanisms SHALL NOT collapse Runtime Plane distinction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49</meta:creation-date>
    <dc:creator>Generated</dc:creator>
    <dc:date>2026-08-22T12::37:49</dc:date>
    <dc:language>en-US</dc:language>
    <meta:editing-cycles>1</meta:editing-cycles>
    <meta:editing-duration>PT0S</meta:editing-duration>
    <dc:title>fxdemo:04-part:21-phase-0-implementation-requirements:21-7-runtime-plane-realization-requirements:start</dc:title>
  </office:meta>
</office:document-meta>
</file>